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uitbreiden van de de verdieping en het bouwen van een dakopbouw aan de achterzijde, Gerard Doustraat 12 te Utrecht, HZ_WABO-23-226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rard Doustraat 12 te Utrecht</text:span>
          </text:p>
            <text:p text:style-name="common-al">HZ_WABO-23-22684</text:p>
            <text:p text:style-name="common-al">Toelichting: het uitbreiden van de de verdieping en het bouwen van een dakopbouw aan de achterzijde</text:p>
            <text:p text:style-name="common-al">Datum ontvangst aanvraag: 29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2424</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424</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424</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uitbreiden van de de verdieping en het bouwen van een dakopbouw aan de achterzijde, Gerard Doustraat 12 te Utrecht, HZ_WABO-23-22684</meta:user-defined>
    <meta:user-defined meta:name="DCTERMS.W3CDTF/DCTERMS.available">2023-07-05</meta:user-defined>
    <meta:user-defined meta:name="DCTERMS.W3CDTF/OVERHEIDop.jaargang">2023</meta:user-defined>
    <meta:user-defined meta:name="OVERHEIDop.externeBijlage">Aanvraagdocument  publiceerbaar-A|exb-2023-32727</meta:user-defined>
    <meta:user-defined meta:name="OVERHEIDop.publicationIssue">292424</meta:user-defined>
    <meta:user-defined meta:name="OVERHEIDop.GmbID/DC.identifier">gmb-2023-292424</meta:user-defined>
    <meta:user-defined meta:name="OVERHEIDop.versieInformatie"/>
  </office:meta>
</office:document-meta>
</file>