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carport, Burg. Schönfeldsingel 29, 9671 CE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28/06/2023, bouwen carport, Burg. Schönfeldsingel 29, 9671 CE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jul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92220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220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220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carport, Burg. Schönfeldsingel 29, 9671 CE Winschoten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220</meta:user-defined>
    <meta:user-defined meta:name="OVERHEIDop.GmbID/DC.identifier">gmb-2023-292220</meta:user-defined>
    <meta:user-defined meta:name="OVERHEIDop.versieInformatie"/>
  </office:meta>
</office:document-meta>
</file>