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aaneengesloten carport voor 3 tussenwoningen (nr. 6, 8 en 10) aan Molecaten 10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130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7 juni 2023. De gemeente Barneveld neemt daarover waarschijnlijk binnen 8 weken na 27 jun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92132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132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132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aaneengesloten carport voor 3 tussenwoningen (nr. 6, 8 en 10) aan Molecaten 10 Barneveld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2132</meta:user-defined>
    <meta:user-defined meta:name="OVERHEIDop.GmbID/DC.identifier">gmb-2023-292132</meta:user-defined>
    <meta:user-defined meta:name="OVERHEIDop.versieInformatie"/>
  </office:meta>
</office:document-meta>
</file>