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Omgevingsvergunning regulier, Klinkenbergerweg 33 Ede, het bouwen van een bijgebouw (schuur en werkkamer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8 juni 2023</text:p>
            <text:p text:style-name="common-al">Zaaknummer 2022W290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92053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05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05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Omgevingsvergunning regulier, Klinkenbergerweg 33 Ede, het bouwen van een bijgebouw (schuur en werkkamer).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053</meta:user-defined>
    <meta:user-defined meta:name="OVERHEIDop.GmbID/DC.identifier">gmb-2023-292053</meta:user-defined>
    <meta:user-defined meta:name="OVERHEIDop.versieInformatie"/>
  </office:meta>
</office:document-meta>
</file>