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frikanerplein 13-3 1091P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Afrikanerplein 13-3 1091PN Amsterdam</text:p>
            <text:p text:style-name="common-al">Omschrijving: realiseren van een uitbouw op de derde verdieping met daarbovenop een dakterras met daktoegang</text:p>
            <text:p text:style-name="common-al">Datum ontvangst: 23-06-2023</text:p>
            <text:p text:style-name="common-al">Zaaknummer: Z2023-O002982</text:p>
            <text:p text:style-name="common-al">OLO nummer: 7886487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91606</text:span><text:line-break/><text:date style:data-style-name="dag" text:fixed="true" text:date-value="2023-07-04"/><text:line-break/><text:date style:data-style-name="jaar" text:fixed="true" text:date-value="2023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1606</text:span><text:date style:data-style-name="nicedate" text:fixed="true" text:date-value="2023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1606</text:span><text:date style:data-style-name="nicedate" text:fixed="true" text:date-value="2023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O002982</meta:user-defined>
    <meta:user-defined meta:name="DCTERMS.abstract">realiseren van een uitbouw op de derde verdieping met daarbovenop een dakterras met daktoegang</meta:user-defined>
    <dc:language>nl</dc:language>
    <meta:user-defined meta:name="OVERHEIDop.locatietype/OVERHEIDop.gebiedsmarkering">Punt</meta:user-defined>
    <meta:user-defined meta:name="DC.title">Aanvraag omgevingsvergunning Afrikanerplein 13-3 1091PN Amsterdam</meta:user-defined>
    <meta:user-defined meta:name="DCTERMS.W3CDTF/DCTERMS.available">2023-07-04</meta:user-defined>
    <meta:user-defined meta:name="DCTERMS.W3CDTF/OVERHEIDop.jaargang">2023</meta:user-defined>
    <meta:user-defined meta:name="OVERHEIDop.publicationIssue">291606</meta:user-defined>
    <meta:user-defined meta:name="OVERHEIDop.GmbID/DC.identifier">gmb-2023-291606</meta:user-defined>
    <meta:user-defined meta:name="OVERHEIDop.versieInformatie"/>
  </office:meta>
</office:document-meta>
</file>