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INGETROKKEN het bouwen van een dakkapel aan de voorkant van een woning, Stuytstraat 22 te Utrecht, HZ_INT-23-188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Stuytstraat 22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3-1884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INGETROKKEN het bouwen van een dakkapel aan de voorkant van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27-06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925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925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925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trekking omgevingsvergunning, INGETROKKEN het bouwen van een dakkapel aan de voorkant van een woning, Stuytstraat 22 te Utrecht, HZ_INT-23-18843</meta:user-defined>
    <meta:user-defined meta:name="DCTERMS.W3CDTF/DCTERMS.available">2023-07-04</meta:user-defined>
    <meta:user-defined meta:name="DCTERMS.W3CDTF/OVERHEIDop.jaargang">2023</meta:user-defined>
    <meta:user-defined meta:name="OVERHEIDop.publicationIssue">290925</meta:user-defined>
    <meta:user-defined meta:name="OVERHEIDop.GmbID/DC.identifier">gmb-2023-290925</meta:user-defined>
    <meta:user-defined meta:name="OVERHEIDop.versieInformatie"/>
  </office:meta>
</office:document-meta>
</file>