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
              <text:span text:style-name="nadrukvet"/>
            </text:p>
            <text:p text:style-name="tussenkopcur">
            <text:span text:style-name="nadrukvet">STADSDEEL NOORD</text:span>
          </text:p>
            <text:p text:style-name="al">
            <text:span text:style-name="nadrukvet">Wijziging 127 Welstandsnota Enschede / Beeldkwaliteitplan "Herontwikkeling De Assinkhof te Enschede"</text:span>
          </text:p>
            <text:p text:style-name="al">In zijn vergadering van 26 juni 2023 heeft de gemeenteraad het beeldkwaliteitplan “Herontwikkeling De Assinkhof te Enschede” als Wijziging 127 van de Welstandsnota vastgesteld.</text:p>
            <text:p text:style-name="al"/>
            <text:p text:style-name="al">Wijziging 127 van de Welstandsnota heeft betrekking op de percelen aan de Hengelosestraat 437,439 en 441 te Enschede. Om de omgevingsvergunningsaanvraag voor deze percelen te kunnen toetsen aan de gewenste eisen van welstand is het beeldkwaliteitsplan "Herontwikkeling De Assinkhof te Enschede" opgesteld. </text:p>
            <text:p text:style-name="al"/>
            <text:p text:style-name="al">Wijziging 127 van de Welstandsnota beoogt het beeldkwaliteitsplan "Herontwikkeling De Assinkhof te Enschede" in de plaats te laten treden van de voor deze locatie geldende welstandsidentiteit(en).</text:p>
            <text:p text:style-name="tussenkopcur">
            <text:span text:style-name="nadrukvet">Inzien Wijziging 127 Welstandsnota en beeldkwaliteitplan:</text:span>
          </text:p>
            <text:p text:style-name="al">Het besluit tot vaststelling van Wijziging 127 van de Welstandsnota en het beeldkwaliteitplan “Herontwikkeling De Assinkhof te Enschede” met de daarbij behorende stukken ligt met ingang van 6 juli 2023 zes weken voor een ieder ter inzage.</text:p>
            <text:p text:style-name="al"/>
            <text:p text:style-name="al">Wilt u het besluit tot vaststelling van Wijziging 127 Welstandsnota met het beeldkwaliteitplan “Herontwikkeling De Assinkhof te Enschede” inzien? Dan verzoeken wij u een mail met ‘Wijziging 127 Welstandsnota’ te sturen naar <text:a xlink:href="mailto:vergunning@enschede.nl" xlink:type="simple">vergunning@enschede.nl</text:a>. U ontvangt dan van ons een pdf versie van het gevraagde wijzigingsplan. </text:p>
            <text:p text:style-name="tussenkopcur">
            <text:span text:style-name="nadrukvet">Heeft u vragen of wilt u een nadere toelichting?</text:span>
          </text:p>
            <text:p text:style-name="al">Wilt u vragen stellen over het besluit tot vaststelling van Wijziging 127 Welstandsnota of een nadere toelichting ontvangen? Dan kunt u een email sturen aan <text:a xlink:href="mailto:vergunning@enschede.nl" xlink:type="simple">vergunning@enschede.nl</text:a>. Wij verzoeken u in de mail ‘Wijziging 127 Welstandsnota’, uw naam en telefoonnummer te vermelden. </text:p>
            <text:p text:style-name="al"/>
            <text:p text:style-name="al">Tegen het besluit tot vaststelling van Wijziging 127 van de Welstandsnota en het beeldkwaliteitplan "Herontwikkeling De Assinkhof te Enschede" staat geen mogelijkheid tot bezwaar of beroep open.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90457</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457</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457</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9/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N.v.t.</meta:user-defined>
    <meta:user-defined meta:name="DCTERMS.alternative">Wijziging 127 Welstandsnota Enschede / Beeldkwaliteitplan "Herontwikkeling De Assinkhof te Enschede</meta:user-defined>
    <dc:language>nl</dc:language>
    <meta:user-defined meta:name="OVERHEIDop.locatietype/OVERHEIDop.gebiedsmarkering">Wijk</meta:user-defined>
    <meta:user-defined meta:name="DC.title">Welstandsnota Enschede “Bouwen aan identiteit”</meta:user-defined>
    <meta:user-defined meta:name="DCTERMS.W3CDTF/DCTERMS.available">2023-07-05</meta:user-defined>
    <meta:user-defined meta:name="DCTERMS.W3CDTF/OVERHEIDop.jaargang">2023</meta:user-defined>
    <meta:user-defined meta:name="OVERHEIDop.publicationIssue">290457</meta:user-defined>
    <meta:user-defined meta:name="OVERHEIDop.GmbID/DC.identifier">gmb-2023-290457</meta:user-defined>
    <meta:user-defined meta:name="OVERHEIDop.versieInformatie"/>
  </office:meta>
</office:document-meta>
</file>