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van een draagmuur op de locatie Laurierstraat 43   Dordrecht zaaknummer Z-23-42309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mgevingsvergunning ontvangen. De vergunning is aangevraagd voor het verwijderen van een draagmuur op de locatie 
Laurierstraat43 te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7 juni 2023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90413</text:span><text:line-break/><text:date style:data-style-name="dag" text:fixed="true" text:date-value="2023-07-04"/><text:line-break/><text:date style:data-style-name="jaar" text:fixed="true" text:date-value="2023-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413</text:span><text:date style:data-style-name="nicedate" text:fixed="true" text:date-value="2023-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413</text:span><text:date style:data-style-name="nicedate" text:fixed="true" text:date-value="2023-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wijderen van een draagmuur op de locatie Laurierstraat 43   Dordrecht zaaknummer Z-23-423097</meta:user-defined>
    <meta:user-defined meta:name="DCTERMS.W3CDTF/DCTERMS.available">2023-07-04</meta:user-defined>
    <meta:user-defined meta:name="DCTERMS.W3CDTF/OVERHEIDop.jaargang">2023</meta:user-defined>
    <meta:user-defined meta:name="OVERHEIDop.publicationIssue">290413</meta:user-defined>
    <meta:user-defined meta:name="OVERHEIDop.GmbID/DC.identifier">gmb-2023-290413</meta:user-defined>
    <meta:user-defined meta:name="OVERHEIDop.versieInformatie"/>
  </office:meta>
</office:document-meta>
</file>