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igitaal aanvragen rijbew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t ingang van 1 juli 2023 is het in de gemeente Heerenveen mogelijk om het rijbewijs online aan te vragen bij het verlengen van het rijbewijs of bij uitbreiding van categorieën. </text:p>
            <text:p text:style-name="last-al">Om het rijbewijs online te kunnen te kunnen verlengen, is een pasfoto nodig die is gemaakt bij een erkende fotograaf. Zie hiervoor de website van de Dienst wegverkeer <text:a xlink:href="https://www.rdw.nl/particulier/voertuigen/auto/het%20rijbewijs/rijbewijs-aanvragen/rijbewijs-verlengen" xlink:type="simple"><text:span text:style-name="nadrukondlijn">Rijbewijs online verlengen | RDW</text:span></text:a>. Inloggen bij de online aanvraag vereist de DigiD-app met verhoogd beveiligingsniveau door eenmalige controle van het identiteitsbewijs. Zie <text:a xlink:href="https://www.digid.nl/inlogmethodes/digid-app/" xlink:type="simple"><text:span text:style-name="nadrukondlijn">DigiD app | DigiD</text:span></text:a> voor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0148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148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148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7/xml/MC-DRP-Voorlicht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Digitaal aanvragen rijbewijs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0148</meta:user-defined>
    <meta:user-defined meta:name="OVERHEIDop.GmbID/DC.identifier">gmb-2023-290148</meta:user-defined>
    <meta:user-defined meta:name="OVERHEIDop.versieInformatie"/>
  </office:meta>
</office:document-meta>
</file>