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Beukenlint 1 t/m 13 in Limmen (doorlopend) en Walnootlint 26 t/m 36 in Limmen (even) (C 4883), het bouwen van 19 woningen, verzenddatum 27 juni 2023 (Z23 12605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t is</text:span>
          </text:p>
            <text:p text:style-name="common-al">Tegen het besluit om de beslistermijn van deze aanvraag te verlengen kan geen bezwaar worden ingediend. Dat is pas mogelijk nadat op de aanvraag is besloten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common-al">Dan adviseren wij om het plan met de aanvrager te bespreken. U kunt ook bij ons de aanvraag van de vergunning bekijken en hierover vragen stel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290128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12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12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Beukenlint 1 t/m 13 in Limmen (doorlopend) en Walnootlint 26 t/m 36 in Limmen (even) (C 4883), het bouwen van 19 woningen, verzenddatum 27 juni 2023 (Z23 126059)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0128</meta:user-defined>
    <meta:user-defined meta:name="OVERHEIDop.GmbID/DC.identifier">gmb-2023-290128</meta:user-defined>
    <meta:user-defined meta:name="OVERHEIDop.versieInformatie"/>
  </office:meta>
</office:document-meta>
</file>