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achterdakvlak, Paradijstuinlaan 2 te Vleuten,  HZ_WABO-23-216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radijstuinlaan 2 te Vleuten</text:p>
            <text:p text:style-name="common-al">HZ_WABO-23-21653</text:p>
            <text:p text:style-name="common-al">Toelichting: het bouwen van een dakkapel op het achterdakvlak</text:p>
            <text:p text:style-name="common-al">Datum besluit: 29 juni 2023</text:p>
            <text:p text:style-name="common-al">Startdatum bezwaartermijn: 30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0109</text:span><text:line-break/><text:date style:data-style-name="dag" text:fixed="true" text:date-value="2023-07-04"/><text:line-break/><text:date style:data-style-name="jaar" text:fixed="true" text:date-value="2023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0109</text:span><text:date style:data-style-name="nicedate" text:fixed="true" text:date-value="2023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0109</text:span><text:date style:data-style-name="nicedate" text:fixed="true" text:date-value="2023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achterdakvlak, Paradijstuinlaan 2 te Vleuten,  HZ_WABO-23-21653</meta:user-defined>
    <meta:user-defined meta:name="DCTERMS.W3CDTF/DCTERMS.available">2023-07-04</meta:user-defined>
    <meta:user-defined meta:name="DCTERMS.W3CDTF/OVERHEIDop.jaargang">2023</meta:user-defined>
    <meta:user-defined meta:name="OVERHEIDop.externeBijlage">Publiceerbaar-A|exb-2023-32460</meta:user-defined>
    <meta:user-defined meta:name="OVERHEIDop.externeBijlage">Besluit omgevingsvergunning publiceerbaar|exb-2023-32461</meta:user-defined>
    <meta:user-defined meta:name="OVERHEIDop.publicationIssue">290109</meta:user-defined>
    <meta:user-defined meta:name="OVERHEIDop.GmbID/DC.identifier">gmb-2023-290109</meta:user-defined>
    <meta:user-defined meta:name="OVERHEIDop.versieInformatie"/>
  </office:meta>
</office:document-meta>
</file>