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ijgebouw en het kappen en herplanten van drie bomen, Johanniterweg 4 te Utrecht,  HZ_WABO-23-12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hanniterweg 4 te Utrecht</text:p>
            <text:p text:style-name="common-al">HZ_WABO-23-12441</text:p>
            <text:p text:style-name="common-al">Toelichting: het bouwen van een bijgebouw en het kappen en herplanten van drie bom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9321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321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321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bijgebouw en het kappen en herplanten van drie bomen, Johanniterweg 4 te Utrecht,  HZ_WABO-23-12441</meta:user-defined>
    <meta:user-defined meta:name="DCTERMS.W3CDTF/DCTERMS.available">2023-07-03</meta:user-defined>
    <meta:user-defined meta:name="DCTERMS.W3CDTF/OVERHEIDop.jaargang">2023</meta:user-defined>
    <meta:user-defined meta:name="OVERHEIDop.publicationIssue">289321</meta:user-defined>
    <meta:user-defined meta:name="OVERHEIDop.GmbID/DC.identifier">gmb-2023-289321</meta:user-defined>
    <meta:user-defined meta:name="OVERHEIDop.versieInformatie"/>
  </office:meta>
</office:document-meta>
</file>