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terras op de woning, Groenestraat 25 BS te Utrecht,  HZ_WABO-23-1253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roenestraat 25 BS te Utrecht</text:p>
            <text:p text:style-name="common-al">HZ_WABO-23-12537</text:p>
            <text:p text:style-name="common-al">Toelichting: het bouwen van een dakterras op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89307</text:span><text:line-break/><text:date style:data-style-name="dag" text:fixed="true" text:date-value="2023-07-03"/><text:line-break/><text:date style:data-style-name="jaar" text:fixed="true" text:date-value="2023-07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9307</text:span><text:date style:data-style-name="nicedate" text:fixed="true" text:date-value="2023-07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9307</text:span><text:date style:data-style-name="nicedate" text:fixed="true" text:date-value="2023-07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terras op de woning, Groenestraat 25 BS te Utrecht,  HZ_WABO-23-12537</meta:user-defined>
    <meta:user-defined meta:name="DCTERMS.W3CDTF/DCTERMS.available">2023-07-03</meta:user-defined>
    <meta:user-defined meta:name="DCTERMS.W3CDTF/OVERHEIDop.jaargang">2023</meta:user-defined>
    <meta:user-defined meta:name="OVERHEIDop.publicationIssue">289307</meta:user-defined>
    <meta:user-defined meta:name="OVERHEIDop.GmbID/DC.identifier">gmb-2023-289307</meta:user-defined>
    <meta:user-defined meta:name="OVERHEIDop.versieInformatie"/>
  </office:meta>
</office:document-meta>
</file>