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kennisgevingsevenement, Rooswinkelstate thv. nrs.10-16 Leeuwarden, (11058500) Buurtfeest en BBQ, op 09-09-2023.   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Bezwaar: Tegen deze melding kan geen bezwaarschrift worden ingediend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89275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75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75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7/xml/MC-DRP-OverigeInformatie-Web-CB.xml</meta:user-defined>
    <meta:user-defined meta:name="OVERHEID.Gemeente/DC.creator">Leeuward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eeuwarden</meta:user-defined>
    <meta:user-defined meta:name="OVERHEID.Gemeente/DCTERMS.publisher">Leeuward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eg</meta:user-defined>
    <meta:user-defined meta:name="DC.title">Geaccepteerde kennisgevingsevenement, Rooswinkelstate thv. nrs.10-16 Leeuwarden, (11058500) Buurtfeest en BBQ, op 09-09-2023.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9275</meta:user-defined>
    <meta:user-defined meta:name="OVERHEIDop.GmbID/DC.identifier">gmb-2023-289275</meta:user-defined>
    <meta:user-defined meta:name="OVERHEIDop.versieInformatie"/>
  </office:meta>
</office:document-meta>
</file>