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IJGEBOUW (WIJZIGING OP EEN VERLEENDE VERGUNNING) SCHOTERLANDSEWEG 3 NIEUW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ijgebouw (wijziging op een verleende vergunning) op het perceel Schoterlandseweg 3 te Nieuwehorne  (29 juni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9187</text:span><text:line-break/><text:date style:data-style-name="dag" text:fixed="true" text:date-value="2023-07-03"/><text:line-break/><text:date style:data-style-name="jaar" text:fixed="true" text:date-value="2023-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9187</text:span><text:date style:data-style-name="nicedate" text:fixed="true" text:date-value="2023-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9187</text:span><text:date style:data-style-name="nicedate" text:fixed="true" text:date-value="2023-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BIJGEBOUW (WIJZIGING OP EEN VERLEENDE VERGUNNING) SCHOTERLANDSEWEG 3 NIEUWEHORNE</meta:user-defined>
    <meta:user-defined meta:name="DCTERMS.W3CDTF/DCTERMS.available">2023-07-03</meta:user-defined>
    <meta:user-defined meta:name="DCTERMS.W3CDTF/OVERHEIDop.jaargang">2023</meta:user-defined>
    <meta:user-defined meta:name="OVERHEIDop.publicationIssue">289187</meta:user-defined>
    <meta:user-defined meta:name="OVERHEIDop.GmbID/DC.identifier">gmb-2023-289187</meta:user-defined>
    <meta:user-defined meta:name="OVERHEIDop.versieInformatie"/>
  </office:meta>
</office:document-meta>
</file>