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Burum</text:p>
            <text:p text:style-name="common-al">Wytsmaweg 9D-3, het plaatsen fundatie van een zendmast (aanvraag is ontvangen op 22 juni 2023). 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8796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796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796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795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8796</meta:user-defined>
    <meta:user-defined meta:name="OVERHEIDop.GmbID/DC.identifier">gmb-2023-288796</meta:user-defined>
    <meta:user-defined meta:name="OVERHEIDop.versieInformatie"/>
  </office:meta>
</office:document-meta>
</file>