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gemeentelijke onroerende zaak</text:p>
      <text:section text:name="zakelijke-mededeling_id1-3-2" text:style-name="zakelijke-mededeling">
        <text:section text:name="zakelijke-mededeling-tekst_id1-3-2-1" text:style-name="zakelijke-mededeling-tekst">
          <text:section text:name="tekst_id1-3-2-1-1" text:style-name="tekst">
            <text:p text:style-name="common-al">De gemeente Losser heeft het voornemen om de aflopende huurovereenkomst op na te noemen locatie met de huidige huurder voor te zetten. </text:p>
            <text:p text:style-name="common-al">Het betreft de verhuur van de voormalige timmerwerkplaats gelegen aan de Ravenhorsterweg 10 te 7581 PB Losser, een gedeelte ongeveer groot 120 m2 van het perceel kadastraal bekend gemeente Losser, sectie I nummer 9243, welke onroerende zaak behoort tot het maatschappelijk vastgoed van de gemeente Losser.</text:p>
            <text:p text:style-name="common-al">Voor de gemeente Losser is de huidige huurder de enig serieus gegadigde om deze locatie van de gemeente Losser te huren. Door de doelstelling en het concrete gebruik van de huidige huurder is er sprake van een algemeen belang en het betreft maatschappelijk vastgoed.</text:p>
            <text:p text:style-name="common-al">Gelet op het voorstaande is de gemeente van mening dat er op grond van objectieve, redelijke en toetsbare criteria dat alleen de huidige huurder in aanmerking komt voor de huurovereenkomst met betrekking tot een gedeelte van voornoemd perceel.</text:p>
            <text:p text:style-name="common-al">De gemeente zal na een wachttijd van 20 kalenderdagen na de datum van deze publicatie uitvoering geven aan haar voornemen. Indien u van mening bent dat u ook als mogelijke gegadigde meegenomen moet worden, dan dient u binnen 20 kalenderdagen na de datum van deze publicatie een kort geding tegen dit voornemen aanhangig te maken bij de bevoegde voorzieningenrechter. Indien er binnen voornoemde termijn geen kort geding aanhangig is gemaakt, dan vervalt het recht om tegen het voornemen op te komen. Ook vervalt dan het recht op schadevergoeding of welke andere aanspraak dan ook. De reden voor het opnemen van deze vervaltermijn is dat de gemeente Losser en haar contractspartij(en) onredelijk worden benadeeld indien derden na voornoemde vervaltermijn nog tegen het aangaan van de huurovereenkomst zouden kunnen opkomen.</text:p>
            <text:p text:style-name="last-al">Met deze publicatie geeft de gemeente uitvoering aan het arrest van de Hoge Raad d.d.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28843</text:span><text:line-break/><text:date style:data-style-name="dag" text:fixed="true" text:date-value="2023-01-24"/><text:line-break/><text:date style:data-style-name="jaar" text:fixed="true" text:date-value="2023-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843</text:span><text:date style:data-style-name="nicedate" text:fixed="true" text:date-value="2023-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843</text:span><text:date style:data-style-name="nicedate" text:fixed="true" text:date-value="2023-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0/xml/MC-DRP-Voorlicht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Woonplaats</meta:user-defined>
    <meta:user-defined meta:name="DC.title">Bekendmaking voornemen tot verhuur van gemeentelijke onroerende zaak</meta:user-defined>
    <meta:user-defined meta:name="DCTERMS.W3CDTF/DCTERMS.available">2023-01-24</meta:user-defined>
    <meta:user-defined meta:name="DCTERMS.W3CDTF/OVERHEIDop.jaargang">2023</meta:user-defined>
    <meta:user-defined meta:name="OVERHEIDop.publicationIssue">28843</meta:user-defined>
    <meta:user-defined meta:name="OVERHEIDop.GmbID/DC.identifier">gmb-2023-28843</meta:user-defined>
    <meta:user-defined meta:name="OVERHEIDop.versieInformatie"/>
  </office:meta>
</office:document-meta>
</file>