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ging beslissing aanvraag omgevingsvergunning, Indijk, Nr 9 het bouwen van melktanklokaa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eenmalig verlengen met maximaal 6 weken:</text:p>
            <text:p text:style-name="common-al"/>
            <text:p text:style-name="common-al">Indijk, Nr 9 OV20230250 het bouwen van melktanklokaal (15 maart 2023) </text:p>
            <text:p text:style-name="common-al"/>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88348</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348</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348</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daging beslissing aanvraag omgevingsvergunning, Indijk, Nr 9 het bouwen van melktanklokaal</meta:user-defined>
    <meta:user-defined meta:name="DCTERMS.W3CDTF/DCTERMS.available">2023-07-06</meta:user-defined>
    <meta:user-defined meta:name="DCTERMS.W3CDTF/OVERHEIDop.jaargang">2023</meta:user-defined>
    <meta:user-defined meta:name="OVERHEIDop.publicationIssue">288348</meta:user-defined>
    <meta:user-defined meta:name="OVERHEIDop.GmbID/DC.identifier">gmb-2023-288348</meta:user-defined>
    <meta:user-defined meta:name="OVERHEIDop.versieInformatie"/>
  </office:meta>
</office:document-meta>
</file>