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ijdelijke opvanglocatie voor verslaafden voor de duur van 3 maanden, Van Sijpesteijnkade 42 te Utrecht,  HZ_WABO-23-193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Sijpesteijnkade 42 te Utrecht</text:p>
            <text:p text:style-name="common-al">HZ_WABO-23-19357</text:p>
            <text:p text:style-name="common-al">Toelichting: het bouwen van een tijdelijke opvanglocatie voor verslaafden voor de duur van 3 maanden</text:p>
            <text:p text:style-name="common-al">Datum besluit: 29 juni 2023</text:p>
            <text:p text:style-name="common-al">Startdatum bezwaartermijn: 30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8254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254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254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tijdelijke opvanglocatie voor verslaafden voor de duur van 3 maanden, Van Sijpesteijnkade 42 te Utrecht,  HZ_WABO-23-19357</meta:user-defined>
    <meta:user-defined meta:name="DCTERMS.W3CDTF/DCTERMS.available">2023-07-03</meta:user-defined>
    <meta:user-defined meta:name="DCTERMS.W3CDTF/OVERHEIDop.jaargang">2023</meta:user-defined>
    <meta:user-defined meta:name="OVERHEIDop.externeBijlage">Publiceerbaar-A|exb-2023-32213</meta:user-defined>
    <meta:user-defined meta:name="OVERHEIDop.externeBijlage">Besluit omgevingsvergunning publiceerbaar|exb-2023-32214</meta:user-defined>
    <meta:user-defined meta:name="OVERHEIDop.publicationIssue">288254</meta:user-defined>
    <meta:user-defined meta:name="OVERHEIDop.GmbID/DC.identifier">gmb-2023-288254</meta:user-defined>
    <meta:user-defined meta:name="OVERHEIDop.versieInformatie"/>
  </office:meta>
</office:document-meta>
</file>