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en een balkon op de tweede verdieping aan de achterkant van de woning, Beverstraat 4 te Utrecht,  HZ_WABO-23-093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verstraat 4 te Utrecht</text:p>
            <text:p text:style-name="common-al">HZ_WABO-23-09361</text:p>
            <text:p text:style-name="common-al">Toelichting: het bouwen van een dakopbouw en een balkon op de tweede verdieping aan de achterkant van de woning</text:p>
            <text:p text:style-name="common-al">Datum besluit: 28 juni 2023</text:p>
            <text:p text:style-name="common-al">Startdatum bezwaartermijn: 30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8165</text:span><text:line-break/><text:date style:data-style-name="dag" text:fixed="true" text:date-value="2023-07-03"/><text:line-break/><text:date style:data-style-name="jaar" text:fixed="true" text:date-value="2023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8165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8165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en een balkon op de tweede verdieping aan de achterkant van de woning, Beverstraat 4 te Utrecht,  HZ_WABO-23-09361</meta:user-defined>
    <meta:user-defined meta:name="DCTERMS.W3CDTF/DCTERMS.available">2023-07-03</meta:user-defined>
    <meta:user-defined meta:name="DCTERMS.W3CDTF/OVERHEIDop.jaargang">2023</meta:user-defined>
    <meta:user-defined meta:name="OVERHEIDop.externeBijlage">Aanvraagdocument  publiceerbaar-A|exb-2023-32198</meta:user-defined>
    <meta:user-defined meta:name="OVERHEIDop.externeBijlage">Besluit omgevingsvergunning publiceerbaar|exb-2023-32199</meta:user-defined>
    <meta:user-defined meta:name="OVERHEIDop.publicationIssue">288165</meta:user-defined>
    <meta:user-defined meta:name="OVERHEIDop.GmbID/DC.identifier">gmb-2023-288165</meta:user-defined>
    <meta:user-defined meta:name="OVERHEIDop.versieInformatie"/>
  </office:meta>
</office:document-meta>
</file>