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ning en het aanleggen van een uitweg aan Achterweg (DEI00 N 977) te Rump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bouwen van een woning en het aanleggen van een uitweg (Uitweg, Bouwen), Achterweg (DEI00 N 977), in Rumpt (22-06-2023) (geen bezwaar mogelijk), ODR230800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288133</text:span><text:line-break/><text:date style:data-style-name="dag" text:fixed="true" text:date-value="2023-07-04"/><text:line-break/><text:date style:data-style-name="jaar" text:fixed="true" text:date-value="2023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8133</text:span><text:date style:data-style-name="nicedate" text:fixed="true" text:date-value="2023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8133</text:span><text:date style:data-style-name="nicedate" text:fixed="true" text:date-value="2023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ODR2308007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Aanvraag vergunning voor het bouwen van een woning en het aanleggen van een uitweg aan Achterweg (DEI00 N 977) te Rumpt</meta:user-defined>
    <meta:user-defined meta:name="DCTERMS.W3CDTF/DCTERMS.available">2023-07-04</meta:user-defined>
    <meta:user-defined meta:name="DCTERMS.W3CDTF/OVERHEIDop.jaargang">2023</meta:user-defined>
    <meta:user-defined meta:name="OVERHEIDop.publicationIssue">288133</meta:user-defined>
    <meta:user-defined meta:name="OVERHEIDop.GmbID/DC.identifier">gmb-2023-288133</meta:user-defined>
    <meta:user-defined meta:name="OVERHEIDop.versieInformatie"/>
  </office:meta>
</office:document-meta>
</file>