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rieslandstraat 4 1082T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Frieslandstraat 4 1082TN Amsterdam</text:p>
            <text:p text:style-name="common-al">Omschrijving: voor het toevoegen van een kozijn in de voorgevel van de begane grond met behoud van bestemming daarvan tot één woning.</text:p>
            <text:p text:style-name="common-al">Datum ontvangst: 16-06-2023</text:p>
            <text:p text:style-name="common-al">Zaaknummer: Z2023-Z003907</text:p>
            <text:p text:style-name="common-al">OLO nummer: 7875229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8087</text:span><text:line-break/><text:date style:data-style-name="dag" text:fixed="true" text:date-value="2023-07-03"/><text:line-break/><text:date style:data-style-name="jaar" text:fixed="true" text:date-value="2023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8087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8087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003907</meta:user-defined>
    <meta:user-defined meta:name="DCTERMS.abstract">toevoegen van een kozijn in de voorgevel van de begane grond met behoud van bestemming daarvan tot één woning</meta:user-defined>
    <dc:language>nl</dc:language>
    <meta:user-defined meta:name="OVERHEIDop.locatietype/OVERHEIDop.gebiedsmarkering">Punt</meta:user-defined>
    <meta:user-defined meta:name="DC.title">Aanvraag omgevingsvergunning Frieslandstraat 4 1082TN Amsterdam</meta:user-defined>
    <meta:user-defined meta:name="DCTERMS.W3CDTF/DCTERMS.available">2023-07-03</meta:user-defined>
    <meta:user-defined meta:name="DCTERMS.W3CDTF/OVERHEIDop.jaargang">2023</meta:user-defined>
    <meta:user-defined meta:name="OVERHEIDop.publicationIssue">288087</meta:user-defined>
    <meta:user-defined meta:name="OVERHEIDop.GmbID/DC.identifier">gmb-2023-288087</meta:user-defined>
    <meta:user-defined meta:name="OVERHEIDop.versieInformatie"/>
  </office:meta>
</office:document-meta>
</file>