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3-06-28om15.57.27i06ec27a3-6f76-4963-ad97-7b3ae4914d6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office:automatic-styles>
  <office:body>
    <office:text>
      <text:p text:style-name="new_page_staatscourant"/>
      <text:p text:style-name="single-kop-titel">Verkeersbesluit diverse verkeersmaatregelen Frederikspark en Wagenmakerslaan</text:p>
      <text:section text:name="regeling_id1-3-2" text:style-name="regeling">
        <text:section text:name="aanhef_id1-3-2-1" text:style-name="aanhef">
          <text:section text:name="context_id1-3-2-1-1" text:style-name="context">
            <text:p text:style-name="context.al">Nr. 2023/0406789</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Aanleiding</text:span>
          </text:p>
            <text:p text:style-name="considerans.al">Het Houtplein, één van de entrees van de stad, moet meer allure krijgen en wordt heringericht. Door de herinrichting worden het Houtplein en omgeving mooier, schoner en veiliger en het openbaar vervoer wordt verbeterd. Van 2 oktober 2018 tot en met 12 november 2018 heeft het voorlopig ontwerp (VO) voor de herinrichting van de openbare ruimte van het Houtplein en de directe omgeving ter inzage heeft gelegen. Dit voorstel is getoond aan bewoners, ondernemers en andere belanghebbenden op een inloopavond op 17 oktober 2018. Daarnaast zijn nog bijeenkomsten geweest met ondernemers Wagenweg / Houtplein, de bewonersgroep Tempeliersstraat en de bewonersgroep Lorentzplein. Op het VO zijn 118 zienswijzen ingediend naar aanleiding waarvan er een aantal substantiële wijzigingen zijn doorgevoerd in het ontwerp.</text:p>
            <text:p text:style-name="considerans.al">Diverse hoofdkeuzes zijn benoemd in de SOR die betrekking hebben op de herinrichting van het Houtplein e.o. zoals verblijfskwaliteit, klimaatbestendigheid, duurzame mobiliteit, ruimte voor voetgangers en fiets, versterken van de HOV-corridor en ruimte voor stadsnatuur. Deze hoofdkeuzes liggen op een gelijkwaardig niveau en zijn zorgvuldig afgewogen.</text:p>
            <text:p text:style-name="considerans.al">Met deze herinrichting wordt bijgedragen aan een verbetering van de leefbaarheid en verkeersveiligheid en ontstaat er een heldere verkeersstructuur. In de SOR (Structuurvisie Openbare Ruimte) is het belang van voetgangers en de (elektrische) fiets qua prioritering van het afwegingskader mobiliteit boven gesteld aan het belang van het openbaar vervoer en het lokale gebruik van de auto.</text:p>
            <text:p text:style-name="considerans.al">De prioritering van het afwegingskader mobiliteit is als volgt:</text:p>
            <text:p text:style-name="considerans.al">1. Het belang van de voetgangers; veilige en comfortabele voorzieningen;</text:p>
            <text:p text:style-name="considerans.al">2. Het belang van de (elektrische) fiets als primaire vervoerswijze;</text:p>
            <text:p text:style-name="considerans.al">3. Het belang van het openbaar vervoer;</text:p>
            <text:p text:style-name="considerans.al">4. Het belang van het lokale gebruik van de auto en overig gemotoriseerd verkeer.</text:p>
            <text:p text:style-name="considerans.al">Het eindproduct van deze procesgang is een klimaatadaptieve omgeving met een goede toegankelijkheid, voldoende ruimte voor voetgangers, fietsers en goed bruikbare OV-voorzieningen.</text:p>
            <text:p text:style-name="considerans.al">Het voorliggend verkeersbesluit omschrijft de besluitplichtige plaatsing of verwijdering van verkeerstekens in het deelgebied Frederikspark, te weten het wegvak tussen het Houtplein en de Wagenmakerslaan en op de Wagenmakerslaan. </text:p>
            <text:p text:style-name="considerans.al">Separaat aan dit verkeersbesluit worden door het college verkeersbesluiten genomen voor de andere deelgebieden in het projectgebied Houtplein e.o.</text:p>
            <text:p text:style-name="considerans.al">
            <text:span text:style-name="nadrukvet">Overwegende:</text:span>
          </text:p>
            <text:p text:style-name="considerans.al">- dat dit deel van het Frederikspark en de Wagenmakerslaan gelegen zijn binnen de bebouwde kom van Haarlem; </text:p>
            <text:p text:style-name="considerans.al">- dat dit deel van het Frederikspark en de Wagenmakerslaan in beheer zijn bij de gemeente Haarlem; </text:p>
            <text:p text:style-name="considerans.al">- dat dit deel van het Frederikspark en de Wagenmakerslaan wegen zijn als bedoeld in artikel 18, lid 1 onder d van de WVW 1994; </text:p>
            <text:p text:style-name="considerans.al">- dat gelet op dit artikel het college van burgemeester en wethouders van Haarlem bevoegd is verkeersbesluiten te nemen voor deze wegen; </text:p>
            <text:p text:style-name="considerans.al">- dat de bevoegdheid voor het nemen van verkeersbesluiten door het college van burgemeester en wethouders van Haarlem is gemandateerd aan het afdelingshoofd Beheer en Beleid Openbare Ruimte, waarbij ondermandaat is verleend aan de Teammanager</text:p>
            <text:p text:style-name="considerans.al">beleid; </text:p>
            <text:p text:style-name="considerans.al">- dat de gemeentelijke wegencategorisering van Haarlem is opgenomen in de SOR; </text:p>
            <text:p text:style-name="considerans.al">- dat deze categorisering aansluit op de categorisering, zoals bedoeld in het landelijke beleid Duurzaam Veilig; </text:p>
            <text:p text:style-name="considerans.al">- dat dit deel van het Frederikspark gecategoriseerd is als gebiedsontsluitingsweg;</text:p>
            <text:p text:style-name="considerans.al">- dat de verblijfsfunctie op een gebiedsontsluitingsweg ondergeschikt is aan de verkeersfunctie;</text:p>
            <text:p text:style-name="considerans.al">- dat de Wagenmakerslaan gecategoriseerd is als erftoegangsweg, en daarmee deel uitmaakt van een verblijfsgebied;</text:p>
            <text:p text:style-name="considerans.al">- dat de verkeersfunctie op een erftoegangsweg ondergeschikt is aan de verblijfsfunctie;</text:p>
            <text:p text:style-name="considerans.al">- dat dit deel van het Frederikspark en de Wagenmakerslaan onderdeel zijn van het bovenomschreven herinrichtingsplan Houtplein en omgeving;</text:p>
            <text:p text:style-name="considerans.al">- dat dit deel van het Frederikspark aansluit op het nieuw ontworpen en heringericht kruispunt met de Dreef en het Houtplein;</text:p>
            <text:p text:style-name="considerans.al">- dat -door het scheiden van verkeersstromen en goed gedimensioneerde fietsroutes en busroutes met voldoende doorzicht- een verkeersveilige situatie voor de gebruikers ontstaan;</text:p>
            <text:p text:style-name="considerans.al">- dat de voorrangsregeling op het kruispunt met de Dreef en het Houtplein wijzigt, in die zin dat bestuurders die het kruispunt naderen vanaf het Houtplein voorrang dienen te verlenen aan bestuurders rijdend over de Dreef/Frederikspark hetgeen wordt aangeduid middel te plaatsen borden B6 van bijlage 1 van het RVV 1990 en bijbehorende haaientanden;</text:p>
            <text:p text:style-name="considerans.al">- dat in verband met deze gewijzigde voorrangsregeling de op het Frederikspark geplaatste borden B6 ter aanduiding van het verlenen van voorrang, alsmede de op de rijbaan aangebrachte haaientanden worden verwijderd;</text:p>
            <text:p text:style-name="considerans.al">- dat eveneens het langs de rijbaan van het Frederikspark, nabij het kruispunt met het Houtplein, geplaatste bord B2 van bijlage 1 van het RVV 1990 ter aanduiding van het einde van de voorrangsweg wordt verwijderd;</text:p>
            <text:p text:style-name="considerans.al">- dat op basis van ervaringen uit het verleden het noodzakelijk is om sturing te geven aan de rijroutes van het fietsverkeer;</text:p>
            <text:p text:style-name="considerans.al">- dat daarom door middel van het plaatsen van het bord C2 van bijlage 1 van het RVV 1990 ‘eenrichtingsweg’ een geslotenverklaring voor fietsers op het fietspad langs het Frederikspark tussen het Houtplein en de Wagenmakerslaan wordt ingesteld;</text:p>
            <text:p text:style-name="considerans.al">- dat vanwege de gewijzigde inrichting van de rijbaan van het Frederikspark de tussen de rijbanen aangebrachte middengeleider wordt verwijderd;</text:p>
            <text:p text:style-name="considerans.al">- dat daarmee het gebod voor bestuurders om de middengeleider aan de rechterzijde voorbij te gaan, vervalt;</text:p>
            <text:p text:style-name="considerans.al">- dat daarom de op deze middengeleider geplaatste borden D2 van bijlage 1 van het RVV 1990 die dit gebod aanduiden, worden verwijderd;</text:p>
            <text:p text:style-name="considerans.al">- dat wegens het anders inrichten van het Houtplein en het kruispunt Houtplein/Dreef/Frederikspark het op het Frederikspark geplaatst bord D5(L) waarmee een gebod tot het volgen van het op dat bord (linksaf) aangegeven rijrichting is ingesteld, kan worden verwijderd;</text:p>
            <text:p text:style-name="considerans.al">- dat, gezien vanuit de richting van het Houtplein, aan de linkerzijde van de rijbaan van het Frederikspark een bord E2 van bijlage 1 van het RVV 1990 is geplaatst;</text:p>
            <text:p text:style-name="considerans.al">- dat dit bord niet eveneens is geplaatst aan die zijde van de rijbaan van het Frederiksplein, gezien vanuit de richting van de Wagenmakerslaan en om die reden het beoogde verbod om stil te staan niet correct is aangeduid;</text:p>
            <text:p text:style-name="considerans.al">- dat het Frederikspark al deel uitmaakt van een zonaal parkeerverbod;</text:p>
            <text:p text:style-name="considerans.al">dat gezien de gewijzigde weginrichting het te verwachten is dat hier geen auto gaat stilstaan;</text:p>
            <text:p text:style-name="considerans.al">- dat dit bord E2 derhalve overbodig is en wordt verwijderd;</text:p>
            <text:p text:style-name="considerans.al">- dat voor voetgangers het oversteken van de rijbaan van het Frederikspark, nabij het kruispunt met de Dreef en  het Houtplein, verbeterd door de gewijzigde verkeersstromen als gevolg van de herinrichting;</text:p>
            <text:p text:style-name="considerans.al">-  dat voetgangersoversteekplaatsen niet uitsluitend bepalend zijn voor de verkeersveiligheid maar voor de mogelijkheid (met voorrang) vlot te kunnen oversteken;</text:p>
            <text:p text:style-name="considerans.al">- dat de wachttijd voor de voetgangers niet sterk vergroot bij afwezigheid van een voetgangersoversteekplaats;</text:p>
            <text:p text:style-name="considerans.al">- dat, ondanks het grote aantal bussen, het totaal aantal voertuigen dat hier passeert lager wordt; </text:p>
            <text:p text:style-name="considerans.al">- dat de wachttijd voor overstekende voetgangers dus altijd vrij kort zal zijn;</text:p>
            <text:p text:style-name="considerans.al">- dat om bovenstaande redenen de bestaande voetgangersoversteekplaatsen (VOP’s) -over de rijbaan en het fietspad- en het bijbehorende bord L2 van bijlage 1 van het RVV 1990 op het Frederikspark, nabij de aansluiting met het kruispunt met de Dreef en het Houtplein worden verwijderd;</text:p>
            <text:p text:style-name="considerans.al">- dat als gevolg van de gewijzigde inrichting van de rijbaan van het Frederikspark een afzonderlijke lijnbusstrook overbodig is geworden;</text:p>
            <text:p text:style-name="considerans.al">- dat daarom de ter plaatse op het kruispunt van het Frederikspark met de Dreef en het Houtplein aangeduide lijnbusstroken worden opgeheven door het verwijderen van de markering;</text:p>
            <text:p text:style-name="considerans.al">- dat de Wagenmakerslaan een voor het openbaar verkeer openstaande weg is die toegang biedt tot de parkeergarage Houtplein, het appartementencomplex Wagenmakerslaan en het achter het provinciehuis gelegen parkeerterrein en goedereningang;</text:p>
            <text:p text:style-name="considerans.al">- dat als gevolg van het autovrij maken van het Houtplein de gehandicaptenparkeerplaats op het Houtplein aan de voorzijde van het provinciehuis is vervallen; </text:p>
            <text:p text:style-name="considerans.al">- dat daarom aan de achterzijde van het provinciehuis, aan de Wagenmakerslaan nabij de entree van de parkeergarage, door het plaatsen van het bord E6 van bijlage 1 van het RVV 1990 en het aanbrengen van markering een gehandicaptenparkeerplaats wordt gerealiseerd;</text:p>
            <text:p text:style-name="considerans.al">dat de doorstroming van het verkeer en de bereikbaarheid van het parkeerterrein en de goedereningang van het provinciehuis moet zijn gegarandeerd;</text:p>
            <text:p text:style-name="considerans.al">dat de Wagenmakerslaan onderdeel uitmaakt van een zonaal parkeerverbod;</text:p>
            <text:p text:style-name="considerans.al">dat in het verleden op de Wagenmakerslaan maatregelen zijn genomen om het stilstaan tegen te gaan;</text:p>
            <text:p text:style-name="considerans.al">dat aan de oostzijde van de rijbaan van de Wagenmakerslaan een verbod tot stilstaan is ingesteld door middel van verkeersborden E2;</text:p>
            <text:p text:style-name="considerans.al">dat dit verbod om stil te staan onvoldoende helpt om de doorstroming van het verkeer te garanderen;</text:p>
            <text:p text:style-name="considerans.al">dat namelijk aan de oostzijde van de rijbaan door bestuurders van voertuigen op de rijbaan wordt stilgestaan;</text:p>
            <text:p text:style-name="considerans.al">dat het omwille van de bereikbaarheid en de verkeersveiligheid wenselijk is om aan weerszijden van de rijbaan van de Wagenmakerslaan een verbod tot stilstaan in te voeren door middel van het plaatsen van het E2 van bijlage 1 van het RVV 1990;</text:p>
            <text:p text:style-name="considerans.al">- dat dit verbod om aan weerszijden van de rijbaan van de Wagenmakerslaan stil te staan geldt vanaf de inrit van de parkeergarage tot aan de aansluiting met de Zadelmakerslaan;</text:p>
            <text:p text:style-name="considerans.al">- dat de Wagenmakerslaan door middel van een smal pad aansluit op de Gasthuissingel;</text:p>
            <text:p text:style-name="considerans.al">- dat in het verleden aan de zijde van de Gasthuissingel ten onrechte door middel van het bord G11 dit pad slechts vanaf één zijde werd aangeduid als verplicht fietspad;</text:p>
            <text:p text:style-name="considerans.al">- dat dit pad puur is bestemd als een route voor voetgangers (en fietsers) en dan ook dient te worden aangewezen als voetpad;</text:p>
            <text:p text:style-name="considerans.al">- dat snorfietsers de gedragsregels voor fietsers volgen, doch niet gewenst zijn op een voetpad en dienen te worden geweerd;</text:p>
            <text:p text:style-name="considerans.al">- dat het pad wordt aangeduid als voetpad door middel van het verwijderen van bord G11 van bijlage 1 van het RVV 1990 en het plaatsen van het bord G7 van bijlage 1 van het RVV 1990 tussen de aansluitingen met  Zadelmakerslaan en de Gasthuissingel; </text:p>
            <text:p text:style-name="considerans.al">- dat een onderbord wordt aangebracht met de tekst: ‘fietsers toegestaan, voor snorfietsen verboden’;</text:p>
            <text:p text:style-name="considerans.al">- dat gelet op artikel 12 van het BABW voor het verwijderen of plaatsen van de verkeersborden B2, B6, C2, D2, E2, E6, G7 en G11, van bijlage 1 van het RVV 1990 -al dan niet met onderborden- en de verkeerstekens busstrook, haaientanden en voetgangersoversteekplaats een verkeersbesluit is vereist;</text:p>
            <text:p text:style-name="considerans.al">dat gelet op artikel 2 van het WVW 1994 de hiervoor genoemde verkeersmaatregelen strekken tot het voorkomen of beperken van door het verkeer veroorzaakte overlast, hinder of schade alsmede de gevolgen voor het milieu, bedoeld in de Wet milieubeheer; </text:p>
            <text:p text:style-name="considerans.al">dat gelet op artikel 2 van het WVW 1994 het zoveel mogelijk waarborgen van de vrijheid van het verkeer in het geding komt bij realisatie van de verkeersmaatregelen; </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 </text:p>
            <text:p text:style-name="considerans.al">dat de politie heeft ingestemd met de hierna genoemde verkeersmaatregelen;</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text:list text:style-name="id1-3-2-2-1-3">
              <text:list-item text:style-override="id1-3-2-2-1-3-1">
                <text:number>1.</text:number>
                <text:p text:style-name="al">door middel van het verwijderen van het bord B2 van bijlage 1 van het RVV 1990, welke is geplaatst langs het Frederikspark vóór het kruispunt met het Houtplein de aanduiding ‘einde voorrangsweg’ op te heffen;</text:p>
              </text:list-item>
              <text:list-item text:style-override="id1-3-2-2-1-3-2">
                <text:number>2.</text:number>
                <text:p text:style-name="al">door middel van het van het Frederikspark en Wagenweg verwijderen van borden B6 van bijlage 1 van het RVV 1990 en de ondersteunende haaientanden, de verplichting tot het verlenen van voorrang aan bestuurders op de kruisende weg het Houtplein/Dreef op te heffen;</text:p>
              </text:list-item>
              <text:list-item text:style-override="id1-3-2-2-1-3-3">
                <text:number>3.</text:number>
                <text:p text:style-name="al">door middel van het plaatsen van borden B6 van bijlage 1 van het RVV 1990 en de ondersteunende haaientanden een voorrangsregeling op het kruispunt Houtplein/Dreef/Frederikspark in te stellen met dien verstande dat bestuurders die het kruispunt vanaf het Houtplein naderen voorrang moeten verlenen aan bestuurders op de Dreef/Frederikspark;</text:p>
              </text:list-item>
              <text:list-item text:style-override="id1-3-2-2-1-3-4">
                <text:number>4.</text:number>
                <text:p text:style-name="al">door middel van het plaatsen van bord C2 van bijlage 1 van het RVV 1990 op het eindpunt van het aan de noordzijde van het Frederikspark gelegen fietspad een eenrichtingsweg met een geslotenverklaring in die richting in stellen;</text:p>
              </text:list-item>
              <text:list-item text:style-override="id1-3-2-2-1-3-5">
                <text:number>5.</text:number>
                <text:p text:style-name="al">door middel van het verwijderen van borden D2 van bijlage 1 van het RVV 1990 van de -eveneens te verwijderen- middengeleider het gebod voor alle bestuurders het bord voorbij te gaan aan de zijde die de pijl aangeeft, op te heffen;</text:p>
              </text:list-item>
              <text:list-item text:style-override="id1-3-2-2-1-3-6">
                <text:number>6.</text:number>
                <text:p text:style-name="al">door middel van het verwijderen van het op het Frederikspark geplaatst bord D5(L) van bijlage 1 van het RVV 1990 het gebod tot het volgen van de rijrichting die op het bord staat aangegeven (linksaf) op te heffen; </text:p>
              </text:list-item>
              <text:list-item text:style-override="id1-3-2-2-1-3-7">
                <text:number>7.</text:number>
                <text:p text:style-name="al">door middel van het verwijderen van het bord E2 van bijlage 1 van het RVV 1990 het verbod stil te staan aan de noordzijde van de rijbaan van het Frederikspark op te heffen;</text:p>
              </text:list-item>
              <text:list-item text:style-override="id1-3-2-2-1-3-8">
                <text:number>8.</text:number>
                <text:p text:style-name="al">door middel van het plaatsen van het bord E2 van bijlage 1 van het RVV 1990 aan de oostzijde van de Wagenmakerslaan, tussen de inrit van de parkeergarage en de Zadelmakerslaan een verbod om stil te staan in te stellen; </text:p>
              </text:list-item>
              <text:list-item text:style-override="id1-3-2-2-1-3-9">
                <text:number>9.</text:number>
                <text:p text:style-name="al">door middel van het plaatsen van het bord E6 van bijlage 1 van het RVV 1990 aan de Wagenmakerslaan tegenover de ingang van de parkeergarage een parkeergelegenheid aan te duiden als gehandicaptenparkeerplaats;</text:p>
              </text:list-item>
              <text:list-item text:style-override="id1-3-2-2-1-3-10">
                <text:number>10.</text:number>
                <text:p text:style-name="al">door middel van het verwijderen van het bord G11 van bijlage 1 van het RVV 1990 van de Gasthuissingel ter hoogte van de aansluiting van de Wagenmakerslaan het aldaar als zodanig aangeduide verplicht fietspad op te heffen;</text:p>
              </text:list-item>
              <text:list-item text:style-override="id1-3-2-2-1-3-11">
                <text:number>11</text:number>
                <text:p text:style-name="al">door middel van het plaatsen van het bord G7 van bijlage 1 van het RVV 1990 het gedeelte van de Wagenmakerslaan dat is gelegen tussen de Zadelmakerslaan en de Gasthuissingel aan te duiden als voetpad, waarbij middels een onderbord ook fietsers worden toegelaten door middel van het plaatsen van een onderbord met de tekst: ‘fietsen toegestaan, voor snorfietsen verboden’; </text:p>
              </text:list-item>
              <text:list-item text:style-override="id1-3-2-2-1-3-12">
                <text:number>12</text:number>
                <text:p text:style-name="al">door middel van het verwijderen van de zebramarkering de op het Frederikspark, nabij het kruispunt met het Houtplein, gelegen voetgangersoversteekplaats op te heffen;</text:p>
              </text:list-item>
              <text:list-item text:style-override="id1-3-2-2-1-3-13">
                <text:number>13</text:number>
                <text:p text:style-name="al">door middel van het verwijderen van de markering ‘LIJNBUS‘ de op het kruispunt van het Frederikspark met het Houtplein gelegen busstroken op te heffen.</text:p>
              </text:list-item>
            </text:list>
            <text:p text:style-name="common-al">Een en ander overeenkomstig onderstaande situatieschets.</text:p>
            <text:p text:style-name="common-al">
            <text:span text:style-name="nadrukvet">Situatieschets:</text:span>
          </text:p>
            <text:p text:style-name="common-al">
            <draw:frame><draw:text-box><text:section text:name="plaatje_id1-3-2-2-1-6-1" text:style-name="plaatje">
              <text:p text:style-name="illustratie_id1-3-2-2-1-6-1-1"><draw:frame draw:style-name="illustratie_id1-3-2-2-1-6-1-1" text:anchor-type="paragraph" svg:width="150mm" svg:height="95.7mm"><draw:image xlink:href="Pictures/Schermafbeelding2023-06-28om15.57.27i06ec27a3-6f76-4963-ad97-7b3ae4914d68.png" xlink:type="simple"/></draw:frame></text:p>
            </text:section></draw:text-box></draw:frame>
          </text:p>
            <text:p text:style-name="common-al">Aldus vastgesteld te Haarlem</text:p>
            <text:p text:style-name="common-al">Namens het college van burgemeester en wethouders van Haarlem,</text:p>
            <text:p text:style-name="common-al">Melvin Werkhoven</text:p>
            <text:p text:style-name="common-al">Teammanager beleid</text:p>
            <text:p text:style-name="last-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87303</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303</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303</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1/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Verkeersbesluit diverse verkeersmaatregelen - Frederikspark en Wagenmakers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0406789</meta:user-defined>
    <meta:user-defined meta:name="OVERHEIDop.verkeersbordcode">B2</meta:user-defined>
    <meta:user-defined meta:name="OVERHEIDop.verkeersbordcode">B6</meta:user-defined>
    <meta:user-defined meta:name="OVERHEIDop.verkeersbordcode">C2</meta:user-defined>
    <meta:user-defined meta:name="OVERHEIDop.verkeersbordcode">D2</meta:user-defined>
    <meta:user-defined meta:name="OVERHEIDop.verkeersbordcode">E2</meta:user-defined>
    <meta:user-defined meta:name="OVERHEIDop.verkeersbordcode">E6</meta:user-defined>
    <meta:user-defined meta:name="OVERHEIDop.verkeersbordcode">G7</meta:user-defined>
    <meta:user-defined meta:name="OVERHEIDop.verkeersbordcode">G11</meta:user-defined>
    <dc:language>nl</dc:language>
    <meta:user-defined meta:name="OVERHEIDop.locatietype/OVERHEIDop.gebiedsmarkering">Weg</meta:user-defined>
    <meta:user-defined meta:name="DC.title">Verkeersbesluit diverse verkeersmaatregelen Frederikspark en Wagenmakerslaan</meta:user-defined>
    <meta:user-defined meta:name="DCTERMS.W3CDTF/DCTERMS.available">2023-06-30</meta:user-defined>
    <meta:user-defined meta:name="DCTERMS.W3CDTF/OVERHEIDop.jaargang">2023</meta:user-defined>
    <meta:user-defined meta:name="OVERHEIDop.publicationIssue">287303</meta:user-defined>
    <meta:user-defined meta:name="OVERHEIDop.GmbID/DC.identifier">gmb-2023-287303</meta:user-defined>
    <meta:user-defined meta:name="OVERHEIDop.versieInformatie"/>
  </office:meta>
</office:document-meta>
</file>