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3-06-28om15.45.56i4354b8bd-c9c5-4fea-84f6-c00be3c6ca6f.png" manifest:media-type="image/png"/>
  <manifest:file-entry manifest:full-path="Pictures/Schermafbeelding2023-06-28om15.46.36iff934ad7-7b29-4c9c-9cb6-876c0d3cf57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diverse verkeersmaatregelen Dreef en zuidelijk deel Houtplein</text:p>
      <text:section text:name="regeling_id1-3-2" text:style-name="regeling">
        <text:section text:name="aanhef_id1-3-2-1" text:style-name="aanhef">
          <text:section text:name="context_id1-3-2-1-1" text:style-name="context">
            <text:p text:style-name="context.al">Nr. 2023/0406782</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Aaanleiding</text:span>
          </text:p>
            <text:p text:style-name="considerans.al">Het Houtplein, één van de entrees van de stad, moet meer allure krijgen en wordt heringericht. Door de herinrichting worden het Houtplein en omgeving mooier, schoner en veiliger en het openbaar vervoer wordt verbeterd. Van 2 oktober 2018 tot en met 12 november 2018 heeft het voorlopig ontwerp (VO) voor de herinrichting van de openbare ruimte van het Houtplein en de directe omgeving ter inzage heeft gelegen. Dit voorstel is getoond aan bewoners, ondernemers en andere belanghebbenden op een inloopavond op 17 oktober 2018. Daarnaast zijn nog bijeenkomsten geweest met ondernemers Wagenweg / Houtplein, de bewonersgroep Tempeliersstraat en de bewonersgroep Lorentzplein. Op het VO zijn 118 zienswijzen ingediend naar aanleiding waarvan er een aantal substantiële wijzigingen zijn doorgevoerd in het ontwerp.</text:p>
            <text:p text:style-name="considerans.al">Diverse hoofdkeuzes zijn benoemd in de SOR die betrekking hebben op de herinrichting van het Houtplein e.o. zoals verblijfskwaliteit, klimaatbestendigheid, duurzame mobiliteit, ruimte voor voetgangers en fiets, versterken van de HOV-corridor en ruimte voor stadsnatuur. Deze hoofdkeuzes liggen op een gelijkwaardig niveau en zijn zorgvuldig afgewogen.</text:p>
            <text:p text:style-name="considerans.al">Met deze herinrichting wordt bijgedragen aan een verbetering van de leefbaarheid en verkeersveiligheid en ontstaat er een heldere verkeersstructuur. In de SOR (Structuurvisie Openbare Ruimte) is het belang van voetgangers en de (elektrische) fiets qua prioritering van het afwegingskader mobiliteit boven gesteld aan het belang van het openbaar vervoer en het lokale gebruik van de auto.</text:p>
            <text:p text:style-name="considerans.al">De prioritering van het afwegingskader mobiliteit is als volgt:</text:p>
            <text:p text:style-name="considerans.al">1. Het belang van de voetgangers; veilige en comfortabele voorzieningen;</text:p>
            <text:p text:style-name="considerans.al">2. Het belang van de (elektrische) fiets als primaire vervoerswijze;</text:p>
            <text:p text:style-name="considerans.al">3. Het belang van het openbaar vervoer;</text:p>
            <text:p text:style-name="considerans.al">4. Het belang van het lokale gebruik van de auto en overig gemotoriseerd verkeer.</text:p>
            <text:p text:style-name="considerans.al">Het eindproduct van deze procesgang is een klimaatadaptieve omgeving met een goede toegankelijkheid, voldoende ruimte voor voetgangers, fietsers en goed bruikbare OV-voorzieningen.</text:p>
            <text:p text:style-name="considerans.al">Het voorliggend verkeersbesluit omschrijft de besluitplichtige plaatsing of verwijdering van verkeersmaatregelen als gevolg van de herinrichting in het deelgebied Dreef en het zuidelijk deel van het Houtplein. </text:p>
            <text:p text:style-name="considerans.al">Separaat aan dit verkeersbesluit worden door het college verkeersbesluiten genomen voor de andere deelgebieden in het projectgebied Houtplein e.o.</text:p>
            <text:p text:style-name="considerans.al">
            <text:span text:style-name="nadrukvet">Overwegende:</text:span>
          </text:p>
            <text:p text:style-name="considerans.al">- dat dit deel van de Dreef en het zuidelijk deel van het Houtplein gelegen zijn binnen de bebouwde kom van Haarlem; </text:p>
            <text:p text:style-name="considerans.al">- dat dit deel van de Dreef en het zuidelijk deel van het Houtplein in beheer zijn bij de gemeente Haarlem; </text:p>
            <text:p text:style-name="considerans.al">- dat dit deel van de Dreef en het zuidelijk deel van het Houtplein wegen zijn als bedoeld in artikel 18, lid 1 onder d van de WVW 1994; </text:p>
            <text:p text:style-name="considerans.al">- dat gelet op dit artikel het college van burgemeester en wethouders van Haarlem bevoegd is verkeersbesluiten te nemen voor deze wegen; </text:p>
            <text:p text:style-name="considerans.al">- dat de bevoegdheid voor het nemen van verkeersbesluiten door het college van burgemeester en wethouders van Haarlem is gemandateerd aan het afdelingshoofd Beheer en Beleid Openbare Ruimte, waarbij ondermandaat is verleend aan de Teammanager</text:p>
            <text:p text:style-name="considerans.al">beleid; </text:p>
            <text:p text:style-name="considerans.al">- dat de gemeentelijke wegencategorisering van Haarlem is opgenomen in de SOR; </text:p>
            <text:p text:style-name="considerans.al">- dat deze categorisering aansluit op de categorisering, zoals bedoeld in het landelijke beleid Duurzaam Veilig; </text:p>
            <text:p text:style-name="considerans.al">- dat dit deel van de Dreef en het zuidelijk deel van het Houtplein gecategoriseerd zijn als gebiedsontsluitingsweg;</text:p>
            <text:p text:style-name="considerans.al">- dat de verblijfsfunctie op een gebiedsontsluitingsweg ondergeschikt is aan de verkeersfunctie;</text:p>
            <text:p text:style-name="considerans.al">- dat dit deel van de Dreef en het zuidelijk deel van het Houtplein onderdeel zijn van het bovenomschreven herinrichtingsplan Houtplein en omgeving;</text:p>
            <text:p text:style-name="considerans.al">- dat de route Houtplein-Dreef zowel een onderdeel van het hoofdfietsnetwerk (SOR) als een recreatieve route (SOR) is;</text:p>
            <text:p text:style-name="considerans.al">- dat door het scheiden van verkeersstromen en goed gedimensioneerde fietsroutes met voldoende doorzicht een verkeersveilige situatie voor de gebruikers ontstaat;</text:p>
            <text:p text:style-name="considerans.al">- dat ten zuiden van het kruispunt van het Houtplein met de Tempeliersstraat de rijbanen van het zuidelijk deel van het Houtplein  worden opgesplitst in een rijbaan voor de fietsstraat in de richting van de Wagenweg/Dreef en een busbaan in, en vanuit, de richting van het Frederikspark;</text:p>
            <text:p text:style-name="considerans.al">- dat deze busbaan als zodanig wordt aangeduid met de tekst ‘LIJNBUS’, conform het bepaalde in artikel 81 van het RVV 1990, en dat daarmee het gebruik van deze busbaan beperkt is tot lijnbussen;</text:p>
            <text:p text:style-name="considerans.al">- dat ter nadere aanduiding van het beperkt gebruik van de dit weggedeelte ter weerszijden daarvan, te weten aan de zijde van de Tempeliersstraat en het Frederikspark, het bord F13 van bijlage 1 van het RVV 1990 wordt geplaatst, een en ander zoals bedoeld in artikel 16 BABW;</text:p>
            <text:p text:style-name="considerans.al">- dat doorgaand gemotoriseerd verkeer dat in de richting van het Houtplein nadert over het Frederikspark na de herinrichting, als gevolg van de aan te brengen ‘knip’ in de vorm van een busbaan, alleen nog maar naar links kan afbuigen naar de Dreef;</text:p>
            <text:p text:style-name="considerans.al">- dat doorgaand gemotoriseerd verkeer dat in de richting van het Houtplein nadert over de Dreef na de herinrichting, als gevolg van de aan te brengen ‘knip’ in de vorm van een busbaan, alleen nog maar naar rechts kan afbuigen naar het Frederikspark;</text:p>
            <text:p text:style-name="considerans.al">- dat de parallelweg aan de oostzijde van de Dreef, tussen het Houtplein en perceel no.16, wordt ingericht en aangeduid als een in 2 richtingen bereden verplicht fietspad door het plaatsen van bord G11van bijlage 1 van het RVV 1990 met onderbord;</text:p>
            <text:p text:style-name="considerans.al">- dat door het toepassen van deze maatregel primair het hoofdfietsnetwerk op de route Houtplein-Dreef wordt bevoordeeld;</text:p>
            <text:p text:style-name="considerans.al">- dat vanwege het aanduiden van het noordelijk deel van de parallelweg van de Dreef als een in 2 richtingen bereden verplicht fietspad, vervalt daarmee de noodzaak tot het instellen van eenrichtingsverkeer op dat weggedeelte;</text:p>
            <text:p text:style-name="considerans.al">- dat in verband daarmee de borden C2 en C3 van bijlage 1 van het RVV 1990 die aldaar het eenrichtingsverkeer aanduiden, worden verwijderd;</text:p>
            <text:p text:style-name="considerans.al">- dat daarmee voor de fietser de plaats op de weg is bepaald en als gevolg daarvan de geslotenverklaring voor fietsers op de hoofdrijbaan kan worden opgeheven door middel van het verwijderen van de borden C14 van bijlage 1 van het RVV 1990 die de geslotenverklaring voor fietsen en gehandicaptenvoertuigen zonder motor aanduiden;</text:p>
            <text:p text:style-name="considerans.al">- dat nabij -ter hoogte van perceel Dreef 30 C- de aansluiting van de Dreef op het kruispunt met het Florapark thans een verplicht fietspad bestemd voor fietsers in één richting is gelegen;</text:p>
            <text:p text:style-name="considerans.al">- dat vanwege de gewijzigde functie en inrichting van de parallelweg van de Dreef deze bestemd wordt voor fietsverkeer in 2 richtingen;</text:p>
            <text:p text:style-name="considerans.al">- dat daarom het fietspad wordt heringericht en geschikt wordt gemaakt voor fietsverkeer in 2 richtingen;</text:p>
            <text:p text:style-name="considerans.al">- dat dit kenbaar wordt gemaakt aan het fietsverkeer door het toevoegen van een onderbord model OB505 onder het bord G11, verplicht fietspad;</text:p>
            <text:p text:style-name="considerans.al">- dat het eenrichtingsverkeer op het tussenliggende deel van de parallelweg van de Dreef in stand wordt gehouden;</text:p>
            <text:p text:style-name="considerans.al">- dat dat deel van die parallelweg wordt heringericht;</text:p>
            <text:p text:style-name="considerans.al">- dat bij die herinrichting een plateau bij de school wordt aangelegd;</text:p>
            <text:p text:style-name="considerans.al">- dat de toe- en uitrit van de parallelweg op de hoofdrijbaan van de Dreef worden uitgevoerd als in- en uitritconstructie;</text:p>
            <text:p text:style-name="considerans.al">- dat fietsverkeer in 2 richtingen wordt toegelaten;</text:p>
            <text:p text:style-name="considerans.al">- dat in verband met bovenstaande aanpassingen de aard en inrichting van dit deel van de parallelweg een verlaging van de maximumsnelheid rechtvaardigt;</text:p>
            <text:p text:style-name="considerans.al">- dat op dit deel van de parallelweg door middel van het plaatsen van het bord A1(30) van bijlage 1 van het RVV 1990 een maximumsnelheid van 30 km/h wordt ingesteld;</text:p>
            <text:p text:style-name="considerans.al">- dat deze maximumsnelheid in overeenstemming is met het wegbeeld ter plaatse;</text:p>
            <text:p text:style-name="considerans.al">- dat de beoogde snelheid redelijkerwijs voortvloeit uit de aard en de inrichting van de betrokken weg en van haar omgeving;</text:p>
            <text:p text:style-name="considerans.al">- dat het conform de wegencategorisering zoals deze is opgenomen in de SOR wenselijk is om het snelheidsregime van voornoemde weg aan te passen naar 30 km/h;</text:p>
            <text:p text:style-name="considerans.al">- dat, als gevolg van het aanduiden en inrichten van het noordelijk deel van de parallelweg als verplicht fietspad, de ter hoogte van het perceel Dreef no. 2 aanwezige gehandicaptenparkeerplaats aangeduid middels bord E6 noodzakelijkerwijs wordt opgeheven door middel van het verwijderen van het bijbehorende bord;</text:p>
            <text:p text:style-name="considerans.al">- dat deze gehandicaptenparkeerplaats wordt verplaatst naar de Wagenweg;</text:p>
            <text:p text:style-name="considerans.al">- dat voor voetgangers het oversteken van de rijbaan van de Dreef, nabij het zuidelijk deel van het Houtplein, verbeterd door de gewijzigde verkeersstromen als gevolg van de herinrichting;</text:p>
            <text:p text:style-name="considerans.al">-  dat voetgangersoversteekplaatsen niet uitsluitend bepalend zijn voor de verkeersveiligheid maar voor de mogelijkheid (met voorrang) vlot te kunnen oversteken;</text:p>
            <text:p text:style-name="considerans.al">- dat de wachttijd voor de voetgangers niet sterk vergroot bij afwezigheid van een voetgangersoversteekplaats;</text:p>
            <text:p text:style-name="considerans.al">- dat, ondanks het grote aantal bussen, het totaal aantal voertuigen dat hier passeert lager wordt; </text:p>
            <text:p text:style-name="considerans.al">- dat de wachttijd voor overstekende voetgangers dus altijd vrij kort zal zijn;</text:p>
            <text:p text:style-name="considerans.al">- dat om bovenstaande redenen de bestaande zebramarkering -over de rijbaan en het fietspad- en het bijbehorende bord L2 van bijlage 1 van het RVV 1990 op het noordelijk deel van de Dreef, nabij de aansluiting op het Frederikspark wordt verwijderd;</text:p>
            <text:p text:style-name="considerans.al">- dat de aansluitingen van de toe- en uitgang naar de parallelweg van de Dreef worden uitgevoerd als in- en uitritconstructie;</text:p>
            <text:p text:style-name="considerans.al">- dat daarmee de huidige voorrangsregeling op die locaties in de vorm van verkeersborden en haaientanden overbodig is geworden;</text:p>
            <text:p text:style-name="considerans.al">- dat daarom op die aansluitingen en langs de hoofdrijbaan van de Dreef de voorrangsborden B1en B6 van bijlage 1 van het RVV 1990 en de haaientanden worden verwijderd;</text:p>
            <text:p text:style-name="considerans.al">- dat vanwege de doorgaande route Frederiksplein-Dreef de voorrangsregeling op dit kruispunt met het Houtplein wijzigt;</text:p>
            <text:p text:style-name="considerans.al">- dat door het verwijderen en herplaatsen van de borden B6 en haaientanden kenbaar wordt gemaakt dat bestuurders die het kruispunt vanaf het Houtplein naderen, voorrang moeten verlenen;</text:p>
            <text:p text:style-name="considerans.al">- dat over het kruispunt van het zuidelijk deel van het Houtplein op het Frederikspark een in 2 richtingen bereden fietspad is gelegen;</text:p>
            <text:p text:style-name="considerans.al">- dat ter bevordering van het fietsverkeer op dit fietspad de voorrangsregeling wordt gewijzigd;</text:p>
            <text:p text:style-name="considerans.al">- dat door het verwijderen en herplaatsen van de bestaande voorrangsborden B6 van bijlage 1 van het RVV 1990 en markering in de vorm van haaientanden kenbaar wordt gemaakt dat aan fietsers die op dit fietspad rijden, voorrang moet worden verleend;</text:p>
            <text:p text:style-name="considerans.al">- dat tegelijk met deze voorrangsregeling voor fietsers de voetgangers middels een voetgangersoversteekplaats in de vorm van een zebramarkering op dezelfde locatie mee kunnen oversteken;</text:p>
            <text:p text:style-name="considerans.al">- dat deze oversteek op een VOP mogelijk wordt gemaakt door het aanbrengen van zebramarkering en borden L2 van bijlage 1 van het RVV 1990;</text:p>
            <text:p text:style-name="considerans.al">- dat op de onderlinge kruispunten van de fietspaden de voorrangsregeling kenbaar wordt gemaakt door middel van het plaatsen van voorrangsborden B6 en haaientanden;</text:p>
            <text:p text:style-name="considerans.al">- dat door het scheiden van verkeersstromen en goed gedimensioneerde fietsroutes met voldoende doorzicht een veilige situatie voor de weggebruikers ontstaat;</text:p>
            <text:p text:style-name="considerans.al">- dat die wijziging de doorstroming van het fietsverkeer ten goede komt;</text:p>
            <text:p text:style-name="considerans.al">- dat bestuurders van lijnbussen die vanaf het zuidelijk deel van het Houtplein richting het kruispunt met het Frederikspark rijden, en bestuurders van autobussen die vanaf het Frederikspark/Dreef naar het Houtplein rijden, de middengeleider welke is gelegen op de lijnbusbaan aan de rechterzijde moeten passeren;</text:p>
            <text:p text:style-name="considerans.al">- dat daarom op die middengeleider het verkeersbord D2 van bijlage 1 van het RVV 1990, inhoudende het gebod dat het bord moet worden voorbijgegaan aan de zijde die de pijl aangeeft, wordt geplaatst;</text:p>
            <text:p text:style-name="considerans.al">- dat vanwege de gewijzigde weginrichting van de aansluiting van het Houtplein op de Wagenweg de bestaande voetgangersoversteekplaatsen overbodig zijn geworden;</text:p>
            <text:p text:style-name="considerans.al">- dat daarom de zebramarkering en het bijbehorende verkeersbord L2 van bijlage 1 van het RVV 1990 worden verwijderd;</text:p>
            <text:p text:style-name="considerans.al">- dat fietsers die over het verplicht fietspad vanuit de richting van het Frederikspark de Wagenweg naderen verplicht linksaf de eenrichtingsweg, Wagenweg op moeten rijden;</text:p>
            <text:p text:style-name="considerans.al">- dat door middel van het plaatsen van bord D5(L) het gebod tot het volgen van de op het bord aangegeven rijrichting linksaf kenbaar wordt gemaakt;</text:p>
            <text:p text:style-name="considerans.al">- dat fietsers bij nadering van de Wagenweg voorrang moeten verlenen aan bestuurders die rijden op de Wagenweg;</text:p>
            <text:p text:style-name="considerans.al">- dat deze voorrangsregeling kenbaar wordt gemaakt door het plaatsen van het voorrangsbord B6 van bijlage 1 van het RVV 1990 en haaientanden;</text:p>
            <text:p text:style-name="considerans.al">- dat de overige, bestaande, verkeersmaatregelen op de Dreef en het zuidelijk deel van het Houtplein, voor zover noodzakelijk, in stand blijven;</text:p>
            <text:p text:style-name="considerans.al">- dat gelet op artikel 12 van het BABW voor het verwijderen of plaatsen van de verkeersborden A1(30), B1, B6, C2, C3, C14, D2, D5, E6 en G11 van bijlage 1 van het RVV 1990 -al dan niet met onderborden- en de verkeerstekens haaientanden, lijnbusbaan en voetgangersoversteekplaats een verkeersbesluit is vereist;</text:p>
            <text:p text:style-name="considerans.al">dat gelet op artikel 2 van het WVW 1994 de hiervoor genoemde verkeersmaatregelen strekken tot het voorkomen of beperken van door het verkeer veroorzaakte overlast, hinder of schade alsmede de gevolgen voor het milieu, bedoeld in de Wet milieubeheer; </text:p>
            <text:p text:style-name="considerans.al">dat gelet op artikel 2 van het WVW 1994 het zoveel mogelijk waarborgen van de vrijheid van het verkeer in het geding komt bij realisatie van de verkeersmaatregelen; </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 </text:p>
            <text:p text:style-name="considerans.al">dat de politie heeft ingestemd met de hierna genoemde verkeersmaatregelen;</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text:list text:style-name="id1-3-2-2-1-3">
              <text:list-item text:style-override="id1-3-2-2-1-3-1">
                <text:number>1.</text:number>
                <text:p text:style-name="al">door middel van het plaatsen van het bord A1-(30) van bijlage 1 van het RVV 1990 op het gedeelte van de parallelweg van de Dreef dat is gelegen tussen de aangelegde in- en uitritconstructies, een maximumsnelheid van 30 km/h in te stellen;</text:p>
              </text:list-item>
              <text:list-item text:style-override="id1-3-2-2-1-3-2">
                <text:number>2.</text:number>
                <text:p text:style-name="al">door middel van het verwijderen van de borden B1 van bijlage 1 van het RVV 1990 op de Dreef de voorrangsweg op te heffen;</text:p>
              </text:list-item>
              <text:list-item text:style-override="id1-3-2-2-1-3-3">
                <text:number>3.</text:number>
                <text:p text:style-name="al">door middel van het verwijderen van het bord B6 van bijlage 1 van het RVV 1990 en de ondersteunende haaientanden de voorrangsregeling op de uitrit van de parallelweg van de Dreef op de hoofdrijbaan op te heffen;</text:p>
              </text:list-item>
              <text:list-item text:style-override="id1-3-2-2-1-3-4">
                <text:number>4.</text:number>
                <text:p text:style-name="al">door middel van het verwijderen en plaatsen van borden B6 van bijlage 1 van het RVV 1990, ondersteund met haaientanden, een voorrangsregeling in te stellen op:</text:p>
              </text:list-item>
            </text:list>
            <text:list text:style-name="id1-3-2-2-1-4">
              <text:list-item text:style-override="id1-3-2-2-1-4-1">
                <text:number>1.</text:number>
                <text:p text:style-name="al">het Houtplein bij nadering van het kruisende vrijliggende verplicht fietspad en de rijbaan van de route Frederiksplein-Dreef;</text:p>
              </text:list-item>
              <text:list-item text:style-override="id1-3-2-2-1-4-2">
                <text:number>2.</text:number>
                <text:p text:style-name="al">het vrijliggende verplicht fietspad waar dit aansluit op de Wagenweg;</text:p>
              </text:list-item>
              <text:list-item text:style-override="id1-3-2-2-1-4-3">
                <text:number>3.</text:number>
                <text:p text:style-name="al">het vrijliggende verplicht fietspad langs de Dreef, in noordelijke richting, waar dit aansluit op het kruisende vrijliggende verplicht fietspad;</text:p>
              </text:list-item>
            </text:list>
            <text:list text:style-name="id1-3-2-2-1-5">
              <text:list-item text:style-override="id1-3-2-2-1-5-1">
                <text:number>1.</text:number>
                <text:p text:style-name="al">door middel van het verwijderen van de borden C2 en C3 van bijlage 1 van het RVV 1990 het eenrichtingsverkeer op de parallelweg van de Dreef op te heffen;</text:p>
              </text:list-item>
              <text:list-item text:style-override="id1-3-2-2-1-5-2">
                <text:number>2.</text:number>
                <text:p text:style-name="al">door middel van het verwijderen van bord C14 van bijlage 1 van het RVV 1990 de geslotenverklaring voor fietsen op de hoofdrijbaan van de Dreef op te heffen;</text:p>
              </text:list-item>
              <text:list-item text:style-override="id1-3-2-2-1-5-3">
                <text:number>3.</text:number>
                <text:p text:style-name="al">door middel van het plaatsen van borden D2 van bijlage 12 van het RVV 1990 op de middengeleider in de lijnbusbaan van het Houtplein voor alle bestuurders een gebod in te stellen het bord voorbij te gaan aan de zijde die de pijl aangeeft;</text:p>
              </text:list-item>
              <text:list-item text:style-override="id1-3-2-2-1-5-4">
                <text:number>4.</text:number>
                <text:p text:style-name="al">door middel van het plaatsen van het bord D5(L) van bijlage 1 van het RVV 1990 op het vrijliggende fietspad waar dit aansluit op de Wagenweg een gebod tot het volgen van de rijrichting die op het bord (naar links) staat aangegeven in te stellen;</text:p>
              </text:list-item>
              <text:list-item text:style-override="id1-3-2-2-1-5-5">
                <text:number>5.</text:number>
                <text:p text:style-name="al">door middel van het verwijderen van het bord E6 van bijlage 1 van het RVV 1990 de gehandicaptenparkeerplaats nabij het perceel Dreef no. 2 op te heffen;</text:p>
              </text:list-item>
              <text:list-item text:style-override="id1-3-2-2-1-5-6">
                <text:number>6.</text:number>
                <text:p text:style-name="al">door middel van het verwijderen van het bord G12 van bijlage 1 van het RVV 1990 op de parallelweg van de Dreef, vanaf het kruispunt met het Houtplein, deze parallelweg aan te duiden als een in 2 richtingen bereden verplicht fietspad;</text:p>
              </text:list-item>
              <text:list-item text:style-override="id1-3-2-2-1-5-7">
                <text:number>7.</text:number>
                <text:p text:style-name="al">door middel van het plaatsen van het bord G11 van bijlage 1 van het RVV 1990 op de parallelweg van de Dreef, nabij perceel no. 16, de parallelweg in noordelijke richting aan te duiden als verplicht fietspad waarbij door middel het onderbord OB505 wordt aangegeven dat dit fietspad in 2 richtingen wordt bereden;</text:p>
              </text:list-item>
              <text:list-item text:style-override="id1-3-2-2-1-5-8">
                <text:number>8.</text:number>
                <text:p text:style-name="al">door middel van het plaatsen van het onderbord OB505 onder het bord G11 van bijlage 1 van het RVV 1990 welke is geplaatst op de aansluiting van de Dreef op het Florapark, aan te geven dat dit fietspad in 2 richtingen wordt bereden;</text:p>
              </text:list-item>
              <text:list-item text:style-override="id1-3-2-2-1-5-9">
                <text:number>9.</text:number>
                <text:p text:style-name="al">door middel van het plaatsen van het bord G12 van bijlage 1 van het RVV 1990 ter hoogte van het perceel Dreef no. 30 kenbaar te maken dat het in 2 richtingen bereden verplicht fietspad aldaar eindigt;</text:p>
              </text:list-item>
              <text:list-item text:style-override="id1-3-2-2-1-5-10">
                <text:number>10.</text:number>
                <text:p text:style-name="al">door middel van het aanbrengen van zebramarkering een voetgangersoversteekplaats te plaatsen op het Houtplein nabij de kruispuntaansluiting met het Frederikspark, naast het kruisende vrijliggend verplicht fietspad;</text:p>
              </text:list-item>
            </text:list>
            <text:list text:style-name="id1-3-2-2-1-6">
              <text:list-item text:style-override="id1-3-2-2-1-6-1">
                <text:number>1.</text:number>
                <text:p text:style-name="al">door middel van het aanbrengen van het verkeersteken ‘LIJNBUS’ het gebruik van de busbaan, zoals bedoeld in artikel 1 van het RVV 1990, op het zuidelijk deel van het Houtplein tussen de Tempeliersstraat en het Frederikspark te beperken tot lijnbussen.</text:p>
              </text:list-item>
            </text:list>
            <text:p text:style-name="common-al">Een en ander overeenkomstig onderstaande situatieschetsen.</text:p>
            <text:p text:style-name="common-al">
            <text:span text:style-name="nadrukvet">Situatieschets 1:</text:span>
          </text:p>
            <text:p text:style-name="common-al">
            <draw:frame><draw:text-box><text:section text:name="plaatje_id1-3-2-2-1-9-1" text:style-name="plaatje">
              <text:p text:style-name="illustratie_id1-3-2-2-1-9-1-1"><draw:frame draw:style-name="illustratie_id1-3-2-2-1-9-1-1" text:anchor-type="paragraph" svg:width="150mm" svg:height="186.1mm"><draw:image xlink:href="Pictures/Schermafbeelding2023-06-28om15.45.56i4354b8bd-c9c5-4fea-84f6-c00be3c6ca6f.png" xlink:type="simple"/></draw:frame></text:p>
            </text:section></draw:text-box></draw:frame>
          </text:p>
            <text:p text:style-name="common-al">
            <text:span text:style-name="nadrukvet">Situatieschets 2:</text:span>
          </text:p>
            <text:p text:style-name="common-al">
            <draw:frame><draw:text-box><text:section text:name="plaatje_id1-3-2-2-1-11-1" text:style-name="plaatje">
              <text:p text:style-name="illustratie_id1-3-2-2-1-11-1-1"><draw:frame draw:style-name="illustratie_id1-3-2-2-1-11-1-1" text:anchor-type="paragraph" svg:width="150mm" svg:height="186.1mm"><draw:image xlink:href="Pictures/Schermafbeelding2023-06-28om15.46.36iff934ad7-7b29-4c9c-9cb6-876c0d3cf576.png" xlink:type="simple"/></draw:frame></text:p>
            </text:section></draw:text-box></draw:frame>
          </text:p>
            <text:p text:style-name="common-al">Aldus vastgesteld te Haarlem</text:p>
            <text:p text:style-name="common-al">Namens het college van burgemeester en wethouders van Haarlem,</text:p>
            <text:p text:style-name="common-al">Melvin Werkhoven</text:p>
            <text:p text:style-name="common-al">Teammanager beleid</text:p>
            <text:p text:style-name="last-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87302</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302</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302</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1/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Verkeersbesluit diverse verkeersmaatregelen - Dreef en zuidelijk deel Houtpl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0406782</meta:user-defined>
    <meta:user-defined meta:name="OVERHEIDop.verkeersbordcode">A1</meta:user-defined>
    <meta:user-defined meta:name="OVERHEIDop.verkeersbordcode">B1</meta:user-defined>
    <meta:user-defined meta:name="OVERHEIDop.verkeersbordcode">B6</meta:user-defined>
    <meta:user-defined meta:name="OVERHEIDop.verkeersbordcode">C2</meta:user-defined>
    <meta:user-defined meta:name="OVERHEIDop.verkeersbordcode">C3</meta:user-defined>
    <meta:user-defined meta:name="OVERHEIDop.verkeersbordcode">C14</meta:user-defined>
    <meta:user-defined meta:name="OVERHEIDop.verkeersbordcode">D2</meta:user-defined>
    <meta:user-defined meta:name="OVERHEIDop.verkeersbordcode">D5</meta:user-defined>
    <meta:user-defined meta:name="OVERHEIDop.verkeersbordcode">E6</meta:user-defined>
    <meta:user-defined meta:name="OVERHEIDop.verkeersbordcode">G11</meta:user-defined>
    <dc:language>nl</dc:language>
    <meta:user-defined meta:name="OVERHEIDop.locatietype/OVERHEIDop.gebiedsmarkering">Weg</meta:user-defined>
    <meta:user-defined meta:name="DC.title">Verkeersbesluit diverse verkeersmaatregelen Dreef en zuidelijk deel Houtplein</meta:user-defined>
    <meta:user-defined meta:name="DCTERMS.W3CDTF/DCTERMS.available">2023-06-30</meta:user-defined>
    <meta:user-defined meta:name="DCTERMS.W3CDTF/OVERHEIDop.jaargang">2023</meta:user-defined>
    <meta:user-defined meta:name="OVERHEIDop.publicationIssue">287302</meta:user-defined>
    <meta:user-defined meta:name="OVERHEIDop.GmbID/DC.identifier">gmb-2023-287302</meta:user-defined>
    <meta:user-defined meta:name="OVERHEIDop.versieInformatie"/>
  </office:meta>
</office:document-meta>
</file>