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DRA Gemeente Arnhem - volledige meldingen in het kader van de Wet Milieubeheer, Het starten van een snackbar, Suikerland 8 te Arnhem 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volledige melding in het kader van Wet Milieubeheer, Activiteitenbesluit, Waterwet, Besluit lozen buiten inrichtingen hebben ontvangen.</text:p>
            <text:p text:style-name="common-al">De publicatie van deze melding heeft uitsluitend een informatief karakter; er kunnen geen bezwaren worden ingediend.</text:p>
            <text:p text:style-name="common-al">Zaakid: ODRA23MA1713</text:p>
            <text:p text:style-name="common-al">Datum indiening: 24-04-2023</text:p>
            <text:p text:style-name="common-al">Omschrijving: Het starten van een snackbar</text:p>
            <text:p text:style-name="common-al">Adres: Suikerland 8 te Arnhem</text:p>
            <text:p text:style-name="common-al">Besluit: Verleend</text:p>
            <text:p text:style-name="common-al">Datum ondertekening: 12-06-2023</text:p>
            <text:p text:style-name="common-al">Datum verzending: 12-06-2023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287231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7231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7231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7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ODRA Gemeente Arnhem - volledige meldingen in het kader van de Wet Milieubeheer, Het starten van een snackbar, Suikerland 8 te Arnhem Melding</meta:user-defined>
    <meta:user-defined meta:name="DCTERMS.W3CDTF/DCTERMS.available">2023-07-05</meta:user-defined>
    <meta:user-defined meta:name="DCTERMS.W3CDTF/OVERHEIDop.jaargang">2023</meta:user-defined>
    <meta:user-defined meta:name="OVERHEIDop.publicationIssue">287231</meta:user-defined>
    <meta:user-defined meta:name="OVERHEIDop.GmbID/DC.identifier">gmb-2023-287231</meta:user-defined>
    <meta:user-defined meta:name="OVERHEIDop.versieInformatie"/>
  </office:meta>
</office:document-meta>
</file>