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BEDRIJFSPAND EN HET PLAATSEN VAN ZONNEPANELEN EN EEN ERFAFSCHEIDING, MEYERWEG 77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groten van een bedrijfspand en het plaatsen van zonnepanelen en een erfafscheiding op het perceel Meyerweg 77 te De Knipe  (27-06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6980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980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980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BEDRIJFSPAND EN HET PLAATSEN VAN ZONNEPANELEN EN EEN ERFAFSCHEIDING, MEYERWEG 77 DE KNIPE</meta:user-defined>
    <meta:user-defined meta:name="DCTERMS.W3CDTF/DCTERMS.available">2023-06-30</meta:user-defined>
    <meta:user-defined meta:name="DCTERMS.W3CDTF/OVERHEIDop.jaargang">2023</meta:user-defined>
    <meta:user-defined meta:name="OVERHEIDop.publicationIssue">286980</meta:user-defined>
    <meta:user-defined meta:name="OVERHEIDop.GmbID/DC.identifier">gmb-2023-286980</meta:user-defined>
    <meta:user-defined meta:name="OVERHEIDop.versieInformatie"/>
  </office:meta>
</office:document-meta>
</file>