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beslistermijn - De Stuw 7 te Zuidwolde: bouwen van een loods (28-06-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Het is mogelijk om de aanvraag alvast op afspraak in te zien op het gemeentehuis.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286343</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343</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343</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8/xml/MC-DRP-OmgevingsvergunningAanvraa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beslistermijn - De Stuw 7 te Zuidwolde: bouwen van een loods (28-06-2023)</meta:user-defined>
    <meta:user-defined meta:name="DCTERMS.W3CDTF/DCTERMS.available">2023-07-05</meta:user-defined>
    <meta:user-defined meta:name="DCTERMS.W3CDTF/OVERHEIDop.jaargang">2023</meta:user-defined>
    <meta:user-defined meta:name="OVERHEIDop.publicationIssue">286343</meta:user-defined>
    <meta:user-defined meta:name="OVERHEIDop.GmbID/DC.identifier">gmb-2023-286343</meta:user-defined>
    <meta:user-defined meta:name="OVERHEIDop.versieInformatie"/>
  </office:meta>
</office:document-meta>
</file>