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Verlenging beslistermijn -Het bouwen en plaatsen van een brug met dam en duiker - Veesteeg (WML00 N 1301), Boven-Lee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istermijn verlengd tot 27-07-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286094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09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09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West Maas en Waal - Verlenging beslistermijn -Het bouwen en plaatsen van een brug met dam en duiker - Veesteeg (WML00 N 1301), Boven-Leeuwen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6094</meta:user-defined>
    <meta:user-defined meta:name="OVERHEIDop.GmbID/DC.identifier">gmb-2023-286094</meta:user-defined>
    <meta:user-defined meta:name="OVERHEIDop.versieInformatie"/>
  </office:meta>
</office:document-meta>
</file>