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bouwen van 215 woningen en commerciële ruimten op het perceel Plotterweg 26, 3821 BB Amersfoort, Plotterweg 28, 3821 B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215 woningen en commerciële ruimten op het perceel Plotterweg 26, 3821 BB Amersfoort, Plotterweg 28, 3821 BB Amersfoort</text:span>
          </text:p>
            <text:p text:style-name="common-al">De Gemeente Amersfoort heeft op 05-05-2023 een aanvraag voor een omgevingsvergunning ontvangen voor het bouwen van 215 woningen en commerciële ruimten op het perceel Plotterweg 26, 3821 BB Amersfoort, Plotterweg 28, 3821 BB Amersfoort, met kenmerk CLZ-00003058<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1-08-2023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85896</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96</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96</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CLZ-00003058</meta:user-defined>
    <dc:language>nl</dc:language>
    <meta:user-defined meta:name="OVERHEIDop.locatietype/OVERHEIDop.gebiedsmarkering">Punt</meta:user-defined>
    <meta:user-defined meta:name="OVERHEIDop.locatietype/OVERHEIDop.gebiedsmarkering">Punt</meta:user-defined>
    <meta:user-defined meta:name="DC.title">Ontvangen aanvraag omgevingsvergunning voor het bouwen van 215 woningen en commerciële ruimten op het perceel Plotterweg 26, 3821 BB Amersfoort, Plotterweg 28, 3821 BB Amersfoort</meta:user-defined>
    <meta:user-defined meta:name="DCTERMS.W3CDTF/DCTERMS.available">2023-06-30</meta:user-defined>
    <meta:user-defined meta:name="DCTERMS.W3CDTF/OVERHEIDop.jaargang">2023</meta:user-defined>
    <meta:user-defined meta:name="OVERHEIDop.publicationIssue">285896</meta:user-defined>
    <meta:user-defined meta:name="OVERHEIDop.GmbID/DC.identifier">gmb-2023-285896</meta:user-defined>
    <meta:user-defined meta:name="OVERHEIDop.versieInformatie"/>
  </office:meta>
</office:document-meta>
</file>