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Een omgevingsvergunning is aangevraagd voor bouwen terrasoverkapping - Julianastraat 51, 6658 DT, Beneden-Leeuwen (20-06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og geen bezwaar maken. Meer info bij de Omgevingsdienst Rivierenland 0344 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285861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861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861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Een omgevingsvergunning is aangevraagd voor bouwen terrasoverkapping - Julianastraat 51, 6658 DT, Beneden-Leeuwen (20-06-2023)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5861</meta:user-defined>
    <meta:user-defined meta:name="OVERHEIDop.GmbID/DC.identifier">gmb-2023-285861</meta:user-defined>
    <meta:user-defined meta:name="OVERHEIDop.versieInformatie"/>
  </office:meta>
</office:document-meta>
</file>