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EN VERANDEREN VAN EEN WONING, SCHOTERLANDSEWEG 8 OUDESCHOO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op het perceel Schoterlandseweg 8 te Oudeschoot  </text:p>
            <text:p text:style-name="common-al">(19 januari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8500</text:span><text:line-break/><text:date style:data-style-name="dag" text:fixed="true" text:date-value="2023-01-23"/><text:line-break/><text:date style:data-style-name="jaar" text:fixed="true" text:date-value="2023-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500</text:span><text:date style:data-style-name="nicedate" text:fixed="true" text:date-value="2023-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500</text:span><text:date style:data-style-name="nicedate" text:fixed="true" text:date-value="2023-0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EN VERANDEREN VAN EEN WONING, SCHOTERLANDSEWEG 8 OUDESCHOOT.</meta:user-defined>
    <meta:user-defined meta:name="DCTERMS.W3CDTF/DCTERMS.available">2023-01-23</meta:user-defined>
    <meta:user-defined meta:name="DCTERMS.W3CDTF/OVERHEIDop.jaargang">2023</meta:user-defined>
    <meta:user-defined meta:name="OVERHEIDop.publicationIssue">28500</meta:user-defined>
    <meta:user-defined meta:name="OVERHEIDop.GmbID/DC.identifier">gmb-2023-28500</meta:user-defined>
    <meta:user-defined meta:name="OVERHEIDop.versieInformatie"/>
  </office:meta>
</office:document-meta>
</file>