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chiekade 111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Schiekade 111 A, 3033BH, maken van een dakterras met trap op de uitbouw aan de achterzijde (aanvraagdatum 19-06-2023, dossiernummer OMV.23.06.00232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4956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956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956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Schiekade 111 A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4956</meta:user-defined>
    <meta:user-defined meta:name="OVERHEIDop.GmbID/DC.identifier">gmb-2023-284956</meta:user-defined>
    <meta:user-defined meta:name="OVERHEIDop.versieInformatie"/>
  </office:meta>
</office:document-meta>
</file>