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en gebruik grond of bouwwerk in strijd met bestemmingsplan: Kadastraal perceel gemeente Wedde, sectie K, nummer 1381 (Esweg nabij 5, Wedde), bouwen schuur, datum: 30 mei 2023, verzenddatum: 23 jun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284405</text:span><text:line-break/><text:date style:data-style-name="dag" text:fixed="true" text:date-value="2023-06-29"/><text:line-break/><text:date style:data-style-name="jaar" text:fixed="true" text:date-value="2023-06-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4405</text:span><text:date style:data-style-name="nicedate" text:fixed="true" text:date-value="2023-06-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4405</text:span><text:date style:data-style-name="nicedate" text:fixed="true" text:date-value="2023-06-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bouwen bouwwerk en gebruik grond of bouwwerk in strijd met bestemmingsplan: Kadastraal perceel gemeente Wedde, sectie K, nummer 1381 (Esweg nabij 5, Wedde), bouwen schuur, datum: 30 mei 2023, verzenddatum: 23 juni 2023</meta:user-defined>
    <meta:user-defined meta:name="DCTERMS.W3CDTF/DCTERMS.available">2023-06-29</meta:user-defined>
    <meta:user-defined meta:name="DCTERMS.W3CDTF/OVERHEIDop.jaargang">2023</meta:user-defined>
    <meta:user-defined meta:name="OVERHEIDop.publicationIssue">284405</meta:user-defined>
    <meta:user-defined meta:name="OVERHEIDop.GmbID/DC.identifier">gmb-2023-284405</meta:user-defined>
    <meta:user-defined meta:name="OVERHEIDop.versieInformatie"/>
  </office:meta>
</office:document-meta>
</file>