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uitbreiding van een schoolgebouw, Winterboeidreef 10 te Utrecht,  HZ_WABO-23-08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nterboeidreef 10 te Utrecht</text:p>
            <text:p text:style-name="common-al">HZ_WABO-23-08185</text:p>
            <text:p text:style-name="common-al">Toelichting: het bouwen van een tijdelijke uitbreiding van een schoolgebouw</text:p>
            <text:p text:style-name="common-al">Datum besluit: 26 juni 2023</text:p>
            <text:p text:style-name="common-al">Startdatum bezwaartermijn: 28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345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345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345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e uitbreiding van een schoolgebouw, Winterboeidreef 10 te Utrecht,  HZ_WABO-23-08185</meta:user-defined>
    <meta:user-defined meta:name="DCTERMS.W3CDTF/DCTERMS.available">2023-06-29</meta:user-defined>
    <meta:user-defined meta:name="DCTERMS.W3CDTF/OVERHEIDop.jaargang">2023</meta:user-defined>
    <meta:user-defined meta:name="OVERHEIDop.externeBijlage">Besluit omgevingsvergunning publiceerbaar|exb-2023-31752</meta:user-defined>
    <meta:user-defined meta:name="OVERHEIDop.publicationIssue">284345</meta:user-defined>
    <meta:user-defined meta:name="OVERHEIDop.GmbID/DC.identifier">gmb-2023-284345</meta:user-defined>
    <meta:user-defined meta:name="OVERHEIDop.versieInformatie"/>
  </office:meta>
</office:document-meta>
</file>