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HERINRICHTEN HEECHEIN/EVENEMENTENTERREIN/ PASSANTENHAVEN/ DRINGELSTRJITTE EN BOERESTEGE, PERCEEL HEECHEIN, NABIJ NUMMER 20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herinrichten heechein/evenemententerrein/passantenhaven/dringelstrjitte en boerestege op het perceel heechein, nabij nummer 20 akkrum  (22-06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4233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233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233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HET HERINRICHTEN HEECHEIN/EVENEMENTENTERREIN/ PASSANTENHAVEN/ DRINGELSTRJITTE EN BOERESTEGE, PERCEEL HEECHEIN, NABIJ NUMMER 20 TE AKKRUM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4233</meta:user-defined>
    <meta:user-defined meta:name="OVERHEIDop.GmbID/DC.identifier">gmb-2023-284233</meta:user-defined>
    <meta:user-defined meta:name="OVERHEIDop.versieInformatie"/>
  </office:meta>
</office:document-meta>
</file>