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TIJDELIJK GEBRUIK OPENBARE RUIMTE, DE KLUFT, NAAST NUMMER 27 TE TJALLEBE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tijdelijk gebruik openbare ruimte op het perceel de kluft, naast nummer 27 tjalleberd  (23-06-2023)</text:p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83618</text:span><text:line-break/><text:date style:data-style-name="dag" text:fixed="true" text:date-value="2023-06-29"/><text:line-break/><text:date style:data-style-name="jaar" text:fixed="true" text:date-value="2023-06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3618</text:span><text:date style:data-style-name="nicedate" text:fixed="true" text:date-value="2023-06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3618</text:span><text:date style:data-style-name="nicedate" text:fixed="true" text:date-value="2023-06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8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Vlak</meta:user-defined>
    <meta:user-defined meta:name="DC.title">AANVRAAG OMGEVINGSVERGUNNING, TIJDELIJK GEBRUIK OPENBARE RUIMTE, DE KLUFT, NAAST NUMMER 27 TE TJALLEBERD</meta:user-defined>
    <meta:user-defined meta:name="DCTERMS.W3CDTF/DCTERMS.available">2023-06-29</meta:user-defined>
    <meta:user-defined meta:name="DCTERMS.W3CDTF/OVERHEIDop.jaargang">2023</meta:user-defined>
    <meta:user-defined meta:name="OVERHEIDop.publicationIssue">283618</meta:user-defined>
    <meta:user-defined meta:name="OVERHEIDop.GmbID/DC.identifier">gmb-2023-283618</meta:user-defined>
    <meta:user-defined meta:name="OVERHEIDop.versieInformatie"/>
  </office:meta>
</office:document-meta>
</file>