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LOVERENSESTRAAT 2 CROM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Loverensestraat 2 Cromvoirt, groot onderhoud en verduurzamen van de woning, Z23-26489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83454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45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45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LOVERENSESTRAAT 2 CROMVOIRT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3454</meta:user-defined>
    <meta:user-defined meta:name="OVERHEIDop.GmbID/DC.identifier">gmb-2023-283454</meta:user-defined>
    <meta:user-defined meta:name="OVERHEIDop.versieInformatie"/>
  </office:meta>
</office:document-meta>
</file>