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verhuur Fuutlaan 10 ten behoeve van maatschappelijke opvang</text:p>
      <text:section text:name="regeling_id1-3-2" text:style-name="regeling">
        <text:section text:name="aanhef_id1-3-2-1" text:style-name="aanhef">
          <text:section text:name="preambule_id1-3-2-1-1" text:style-name="preambule">
            <text:p text:style-name="al">
            <text:span text:style-name="nadrukvet">Aanleiding</text:span>
          </text:p>
            <text:p text:style-name="al">De gemeente Eindhoven is voornemens een huurovereenkomst te sluiten voor de verhuur van gemeentelijk eigendom. De verhuur betreft het pand en bijbehorend perceel gelegen aan de Fuutlaan 10 (5613 AB) te Eindhoven. In dit pand zal een centrale inloop voor dak- en thuislozen gecombineerd met een 24uurs basisvoorziening voor dak- en thuislozen worden gehuisvest. Voordat de verhuur start, wordt het pand aan de Fuutlaan 10 door de gemeente middels vernieuwbouw geschikt gemaakt voor het beoogde gebruik. </text:p>
            <text:p text:style-name="al"/>
            <text:p text:style-name="al">
            <text:span text:style-name="nadrukvet">Enige serieuze gegadigde</text:span>
          </text:p>
            <text:p text:style-name="al">De beoogd huurder is Springplank040 B.V., een in 2020 middels een Europese aanbesteding geselecteerde instelling. Springplank040 B.V. is per 1 januari 2021 meerjarig gecontracteerd om de maatschappelijke opvangvoorziening (basis- en maatwerk) voor de Gemeente Eindhoven (als centrumgemeente) en 15 omliggende gemeenten te verzorgen. Het beheer en de exploitatie van een gecombineerde centrale inloop en 24 uurs basisvoorziening maakt onderdeel uit van dit contract. De gemeente heeft een pand aan de Fuutlaan 10 in eigendom en besloten deze in te zetten voor huisvesting van de gecombineerde maatschappelijke opvang voorziening centrale inloop en 24 uurs basisvoorziening voor dak en thuislozen. Gelet op het maatschappelijk belang van dergelijke opvang en de verplichting van Springplank040 B.V. om conform de eisen van de gemeente deze zorg te leveren, is de gemeente van oordeel dat Springplank040 B.V. op basis van objectieve, toetsbare en redelijke criteria als enige serieuze gegadigde voor de huur van het pand aan de Fuutlaan 10 in aanmerking komt. </text:p>
            <text:p text:style-name="al"/>
            <text:p text:style-name="al">
            <text:span text:style-name="nadrukvet">Vervaltermijn</text:span>
          </text:p>
            <text:p text:style-name="al">Gegadigden (dus eenieder die van mening is eveneens op deze locatie het beheer en de exploitatie van een gecombineerde centrale inloop en 24uurs basisvoorziening voor dak en thuislozen te kunnen verzorgen) die het oneens zijn met dit gunningsvoornemen kunnen binnen 28 (achtentwintig) dagen, ingaande op de dag na de publicatiedatum van dit voornemen, een kort gedingprocedure entameren bij de rechtbank Oost-Brabant, locatie ’s-Hertogenbosch, bij uitblijven waarvan zij hun recht tot aantasting van de te sluiten overeenkomst alsmede het indienen van een gegronde schadevergoedingsvordering zullen verwerken. Het feit dat het voornemen tot verhuur bekend wordt gemaakt, betekent niet dat de gemeente reeds een huurovereenkomst heeft gesloten.</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28317</text:span><text:line-break/><text:date style:data-style-name="dag" text:fixed="true" text:date-value="2023-01-23"/><text:line-break/><text:date style:data-style-name="jaar" text:fixed="true" text:date-value="2023-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317</text:span><text:date style:data-style-name="nicedate" text:fixed="true" text:date-value="2023-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317</text:span><text:date style:data-style-name="nicedate" text:fixed="true" text:date-value="2023-0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0/xml/MC-DRP-OverigeInformatie-Web-CB.xml</meta:user-defined>
    <meta:user-defined meta:name="OVERHEID.Gemeente/DC.creator">Eindhoven</meta:user-defined>
    <meta:user-defined meta:name="OVERHEID.Informatietype/DC.type">officiële publicatie</meta:user-defined>
    <meta:user-defined meta:name="OVERHEIDop.Rubriek/DC.type">overige overheidsinformatie</meta:user-defined>
    <meta:user-defined meta:name="OVERHEID.Gemeente/OVERHEID.authority">Eindhoven</meta:user-defined>
    <meta:user-defined meta:name="OVERHEID.Gemeente/DCTERMS.publisher">Eindhoven</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Voornemen tot verhuur Fuutlaan 10 ten behoeve van maatschappelijke opvang</meta:user-defined>
    <meta:user-defined meta:name="DCTERMS.W3CDTF/DCTERMS.available">2023-01-23</meta:user-defined>
    <meta:user-defined meta:name="DCTERMS.W3CDTF/OVERHEIDop.jaargang">2023</meta:user-defined>
    <meta:user-defined meta:name="OVERHEIDop.publicationIssue">28317</meta:user-defined>
    <meta:user-defined meta:name="OVERHEIDop.GmbID/DC.identifier">gmb-2023-28317</meta:user-defined>
    <meta:user-defined meta:name="OVERHEIDop.versieInformatie"/>
  </office:meta>
</office:document-meta>
</file>