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ntwikkelen, bouwen en exploiteren van een grondgebonden zonneveld met energieopslagsysteem aan Roeleveenseweg 27 te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maakt namens burgemeester en wethouders van Zoetermeer bekend dat op 5 juni 2023 een melding Activiteitenbesluit milieubeheer is ontvangen voor het ontwikkelen, bouwen en exploiteren van een grondgebonden zonneveld met energieopslagsysteem. De locatie betreft <text:span text:style-name="nadrukvet">Roeleveenseweg 27, 2716 RB te Zoetermeer</text:span> (zaaknummer <text:span text:style-name="nadrukvet">01072019</text:span>).</text:p>
            <text:p text:style-name="common-al">
            <text:span text:style-name="nadrukvet">Inlichtingen</text:span>
          </text:p>
            <text:p text:style-name="common-al">Voor nadere inlichtingen kunt u zich wenden tot de afdeling Toetsing &amp; Vergunningverlening Milieu, e-mailadres: <text:a xlink:href="mailto:vergunningen@odh.nl" xlink:type="simple"><text:span text:style-name="nadrukondlijn">vergunningen@odh.nl</text:span></text:a>.</text:p>
            <text:p text:style-name="common-al">De melding ligt niet ter inzage en hier is geen bezwaar of beroep tegen mogelijk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283128</text:span><text:line-break/><text:date style:data-style-name="dag" text:fixed="true" text:date-value="2023-06-29"/><text:line-break/><text:date style:data-style-name="jaar" text:fixed="true" text:date-value="2023-06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3128</text:span><text:date style:data-style-name="nicedate" text:fixed="true" text:date-value="2023-06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3128</text:span><text:date style:data-style-name="nicedate" text:fixed="true" text:date-value="2023-06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7/xml/MC-DRP-Omgevmelding-Web-ZM.xml</meta:user-defined>
    <meta:user-defined meta:name="OVERHEID.Gemeente/DC.creator">Zoet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ActiviteitOmgevingsvergunning/OVERHEIDop.activiteit">natuur</meta:user-defined>
    <meta:user-defined meta:name="OVERHEIDop.referentienummer">01072019</meta:user-defined>
    <dc:language>nl</dc:language>
    <meta:user-defined meta:name="OVERHEIDop.locatietype/OVERHEIDop.gebiedsmarkering">Adres</meta:user-defined>
    <meta:user-defined meta:name="DC.title">Melding voor het ontwikkelen, bouwen en exploiteren van een grondgebonden zonneveld met energieopslagsysteem aan Roeleveenseweg 27 te Zoetermeer</meta:user-defined>
    <meta:user-defined meta:name="DCTERMS.W3CDTF/DCTERMS.available">2023-06-29</meta:user-defined>
    <meta:user-defined meta:name="DCTERMS.W3CDTF/OVERHEIDop.jaargang">2023</meta:user-defined>
    <meta:user-defined meta:name="OVERHEIDop.publicationIssue">283128</meta:user-defined>
    <meta:user-defined meta:name="OVERHEIDop.GmbID/DC.identifier">gmb-2023-283128</meta:user-defined>
    <meta:user-defined meta:name="OVERHEIDop.versieInformatie"/>
  </office:meta>
</office:document-meta>
</file>