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rker aan de voorkant van de woning, Schoolstraat 53 te Vleuten, HZ_WABO-23-2199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choolstraat 53 te Vleuten</text:span>
          </text:p>
            <text:p text:style-name="common-al">HZ_WABO-23-21999</text:p>
            <text:p text:style-name="common-al">Toelichting: het bouwen van een erker aan de voorkant van de woning</text:p>
            <text:p text:style-name="common-al">Datum ontvangst aanvraag: 26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3028</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3028</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3028</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rker aan de voorkant van de woning, Schoolstraat 53 te Vleuten, HZ_WABO-23-21999</meta:user-defined>
    <meta:user-defined meta:name="DCTERMS.W3CDTF/DCTERMS.available">2023-06-28</meta:user-defined>
    <meta:user-defined meta:name="DCTERMS.W3CDTF/OVERHEIDop.jaargang">2023</meta:user-defined>
    <meta:user-defined meta:name="OVERHEIDop.externeBijlage">Aanvraagdocument  publiceerbaar-A|exb-2023-31593</meta:user-defined>
    <meta:user-defined meta:name="OVERHEIDop.publicationIssue">283028</meta:user-defined>
    <meta:user-defined meta:name="OVERHEIDop.GmbID/DC.identifier">gmb-2023-283028</meta:user-defined>
    <meta:user-defined meta:name="OVERHEIDop.versieInformatie"/>
  </office:meta>
</office:document-meta>
</file>