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overkapping op het zijerf, Albert Schweitzerlaan 55 te Vleuten,  HZ_WABO-23-1418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lbert Schweitzerlaan 55 te Vleuten</text:p>
            <text:p text:style-name="common-al">HZ_WABO-23-14184</text:p>
            <text:p text:style-name="common-al">Toelichting: het bouwen van een overkapping op het zijerf</text:p>
            <text:p text:style-name="common-al">Datum besluit: 23 juni 2023</text:p>
            <text:p text:style-name="common-al">Startdatum bezwaartermijn: 27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2343</text:span><text:line-break/><text:date style:data-style-name="dag" text:fixed="true" text:date-value="2023-06-28"/><text:line-break/><text:date style:data-style-name="jaar" text:fixed="true" text:date-value="2023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2343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2343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Afgehandelde omgevingsvergunning, het bouwen van een overkapping op het zijerf, Albert Schweitzerlaan 55 te Vleuten,  HZ_WABO-23-14184</meta:user-defined>
    <meta:user-defined meta:name="DCTERMS.W3CDTF/DCTERMS.available">2023-06-28</meta:user-defined>
    <meta:user-defined meta:name="DCTERMS.W3CDTF/OVERHEIDop.jaargang">2023</meta:user-defined>
    <meta:user-defined meta:name="OVERHEIDop.externeBijlage">Aanvraagdocument  publiceerbaar-A|exb-2023-31504</meta:user-defined>
    <meta:user-defined meta:name="OVERHEIDop.externeBijlage">Besluit omgevingsvergunning publiceerbaar|exb-2023-31505</meta:user-defined>
    <meta:user-defined meta:name="OVERHEIDop.publicationIssue">282343</meta:user-defined>
    <meta:user-defined meta:name="OVERHEIDop.GmbID/DC.identifier">gmb-2023-282343</meta:user-defined>
    <meta:user-defined meta:name="OVERHEIDop.versieInformatie"/>
  </office:meta>
</office:document-meta>
</file>