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(ingediende aanvraag omgevingsvergunning) Johan Maurits van Nassaulaan 26 te Santpoort-Noord, bouwen erker (zijkant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lsen maken bekend dat zij van de volgende aanvraag voor een omgevingsvergunning de beslistermijn hebben verlengd met 6 weken. De datum van verzending van de verlenging is tussen haakjes vermeld.</text:p>
            <text:p text:style-name="common-al">
            <text:span text:style-name="nadrukvet">Santpoort-Noord</text:span>
          </text:p>
            <text:p text:style-name="common-al">Johan Maurits van Nassaulaan 26, bouwen erker (zijkant) (22/06/2023) 38933-2023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282234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234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2234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38933-2023 </meta:user-defined>
    <dc:language>nl</dc:language>
    <meta:user-defined meta:name="OVERHEIDop.locatietype/OVERHEIDop.gebiedsmarkering">Adres</meta:user-defined>
    <meta:user-defined meta:name="DC.title">Verlengen beslistermijn (ingediende aanvraag omgevingsvergunning) Johan Maurits van Nassaulaan 26 te Santpoort-Noord, bouwen erker (zijkant)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2234</meta:user-defined>
    <meta:user-defined meta:name="OVERHEIDop.GmbID/DC.identifier">gmb-2023-282234</meta:user-defined>
    <meta:user-defined meta:name="OVERHEIDop.versieInformatie"/>
  </office:meta>
</office:document-meta>
</file>