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STIGEN VAN EEN AIRBNB IN EEN WONING, LELIESTRAAT 24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stigen van een airbnb in een woning op het perceel Leliestraat 24 te Heerenveen (26 juni 2023).</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81897</text:span><text:line-break/><text:date style:data-style-name="dag" text:fixed="true" text:date-value="2023-06-28"/><text:line-break/><text:date style:data-style-name="jaar" text:fixed="true" text:date-value="2023-06-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1897</text:span><text:date style:data-style-name="nicedate" text:fixed="true" text:date-value="2023-06-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1897</text:span><text:date style:data-style-name="nicedate" text:fixed="true" text:date-value="2023-06-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7/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VESTIGEN VAN EEN AIRBNB IN EEN WONING, LELIESTRAAT 24 HEERENVEEN</meta:user-defined>
    <meta:user-defined meta:name="DCTERMS.W3CDTF/DCTERMS.available">2023-06-28</meta:user-defined>
    <meta:user-defined meta:name="DCTERMS.W3CDTF/OVERHEIDop.jaargang">2023</meta:user-defined>
    <meta:user-defined meta:name="OVERHEIDop.publicationIssue">281897</meta:user-defined>
    <meta:user-defined meta:name="OVERHEIDop.GmbID/DC.identifier">gmb-2023-281897</meta:user-defined>
    <meta:user-defined meta:name="OVERHEIDop.versieInformatie"/>
  </office:meta>
</office:document-meta>
</file>