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Uiver 16, 2171PN Sassenheim, het bouwen van een dakkapel aan de voorzijde van de woning. Kenmerk Z2023-0000027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22 jun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81506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506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506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Uiver 16, 2171PN Sassenheim, het bouwen van een dakkapel aan de voorzijde van de woning. Kenmerk Z2023-00000275.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1506</meta:user-defined>
    <meta:user-defined meta:name="OVERHEIDop.GmbID/DC.identifier">gmb-2023-281506</meta:user-defined>
    <meta:user-defined meta:name="OVERHEIDop.versieInformatie"/>
  </office:meta>
</office:document-meta>
</file>