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38 appartement-woningen na sloop van de bestaande bebouwing en het kappen van een boom, Strosteeg 18-36  te Utrecht, HZ_WABO-23-217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osteeg 18-36  te Utrecht</text:span>
          </text:p>
            <text:p text:style-name="common-al">HZ_WABO-23-21765</text:p>
            <text:p text:style-name="common-al">Toelichting: het bouwen van 38 appartement-woningen na sloop van de bestaande bebouwing en het kappen van een boom</text:p>
            <text:p text:style-name="common-al">Datum ontvangst aanvraag: 23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1472</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472</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472</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kapp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38 appartement-woningen na sloop van de bestaande bebouwing en het kappen van een boom, Strosteeg 18-36  te Utrecht, HZ_WABO-23-21765</meta:user-defined>
    <meta:user-defined meta:name="DCTERMS.W3CDTF/DCTERMS.available">2023-06-28</meta:user-defined>
    <meta:user-defined meta:name="DCTERMS.W3CDTF/OVERHEIDop.jaargang">2023</meta:user-defined>
    <meta:user-defined meta:name="OVERHEIDop.externeBijlage">Publiceerbaar-A|exb-2023-31423</meta:user-defined>
    <meta:user-defined meta:name="OVERHEIDop.publicationIssue">281472</meta:user-defined>
    <meta:user-defined meta:name="OVERHEIDop.GmbID/DC.identifier">gmb-2023-281472</meta:user-defined>
    <meta:user-defined meta:name="OVERHEIDop.versieInformatie"/>
  </office:meta>
</office:document-meta>
</file>