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Stiemsterwei 7, 9 en 11 en Burmaniastrjitte 13,14,16,18 en 20 te Eanj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Eanjum, Stiemsterwei 7, 9 en 11 en Burmaniastrjitte 13,14,16,18 en 20, het bouwen van acht woningen (besluit is verzonden op 26 jun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281297</text:span><text:line-break/><text:date style:data-style-name="dag" text:fixed="true" text:date-value="2023-07-05"/><text:line-break/><text:date style:data-style-name="jaar" text:fixed="true" text:date-value="2023-07-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297</text:span><text:date style:data-style-name="nicedate" text:fixed="true" text:date-value="2023-07-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81297</text:span><text:date style:data-style-name="nicedate" text:fixed="true" text:date-value="2023-07-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20230628</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DC.title">Verleende omgevingsvergunning Stiemsterwei 7, 9 en 11 en Burmaniastrjitte 13,14,16,18 en 20 te Eanjum</meta:user-defined>
    <meta:user-defined meta:name="DCTERMS.W3CDTF/DCTERMS.available">2023-07-05</meta:user-defined>
    <meta:user-defined meta:name="DCTERMS.W3CDTF/OVERHEIDop.jaargang">2023</meta:user-defined>
    <meta:user-defined meta:name="OVERHEIDop.publicationIssue">281297</meta:user-defined>
    <meta:user-defined meta:name="OVERHEIDop.GmbID/DC.identifier">gmb-2023-281297</meta:user-defined>
    <meta:user-defined meta:name="OVERHEIDop.versieInformatie"/>
  </office:meta>
</office:document-meta>
</file>