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de woning, Klaverstraat 65 te Utrecht,  HZ_WABO-23-1392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averstraat 65 te Utrecht</text:p>
            <text:p text:style-name="common-al">HZ_WABO-23-13928</text:p>
            <text:p text:style-name="common-al">Toelichting: het bouwen van een dakopbouw op de woning</text:p>
            <text:p text:style-name="common-al">Datum besluit: 22 juni 2023</text:p>
            <text:p text:style-name="common-al">Startdatum bezwaartermijn: 24 jun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81007</text:span><text:line-break/><text:date style:data-style-name="dag" text:fixed="true" text:date-value="2023-06-28"/><text:line-break/><text:date style:data-style-name="jaar" text:fixed="true" text:date-value="2023-06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1007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1007</text:span><text:date style:data-style-name="nicedate" text:fixed="true" text:date-value="2023-06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 op de woning, Klaverstraat 65 te Utrecht,  HZ_WABO-23-13928</meta:user-defined>
    <meta:user-defined meta:name="DCTERMS.W3CDTF/DCTERMS.available">2023-06-28</meta:user-defined>
    <meta:user-defined meta:name="DCTERMS.W3CDTF/OVERHEIDop.jaargang">2023</meta:user-defined>
    <meta:user-defined meta:name="OVERHEIDop.externeBijlage">ALG Publiceerbaar-A|exb-2023-31389</meta:user-defined>
    <meta:user-defined meta:name="OVERHEIDop.externeBijlage">Besluit omgevingsvergunning publiceerbaar|exb-2023-31390</meta:user-defined>
    <meta:user-defined meta:name="OVERHEIDop.publicationIssue">281007</meta:user-defined>
    <meta:user-defined meta:name="OVERHEIDop.GmbID/DC.identifier">gmb-2023-281007</meta:user-defined>
    <meta:user-defined meta:name="OVERHEIDop.versieInformatie"/>
  </office:meta>
</office:document-meta>
</file>