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bertistraat 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Albertistraat 6, 3066CB, het realiseren van een muurdoorbraak (datum besluit 20-06-2023, op dezelfde dag verzonden, dossiernummer OMV.23.06.00213).</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80567</text:span><text:line-break/><text:date style:data-style-name="dag" text:fixed="true" text:date-value="2023-06-27"/><text:line-break/><text:date style:data-style-name="jaar" text:fixed="true" text:date-value="2023-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567</text:span><text:date style:data-style-name="nicedate" text:fixed="true" text:date-value="2023-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567</text:span><text:date style:data-style-name="nicedate" text:fixed="true" text:date-value="2023-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Albertistraat 6</meta:user-defined>
    <meta:user-defined meta:name="DCTERMS.W3CDTF/DCTERMS.available">2023-06-27</meta:user-defined>
    <meta:user-defined meta:name="DCTERMS.W3CDTF/OVERHEIDop.jaargang">2023</meta:user-defined>
    <meta:user-defined meta:name="OVERHEIDop.publicationIssue">280567</meta:user-defined>
    <meta:user-defined meta:name="OVERHEIDop.GmbID/DC.identifier">gmb-2023-280567</meta:user-defined>
    <meta:user-defined meta:name="OVERHEIDop.versieInformatie"/>
  </office:meta>
</office:document-meta>
</file>