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258 woningen en commerciele ruimten, Perceel onder Berlijnplein 100 Pathé Utrecht Leidsche Rijn,  HZ_WABO-23-108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rceel onder Berlijnplein 100 Pathé Utrecht Leidsche Rijn</text:p>
            <text:p text:style-name="common-al">HZ_WABO-23-10880</text:p>
            <text:p text:style-name="common-al">Toelichting: het bouwen van 258 woningen en commerciele ruim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0210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210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210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258 woningen en commerciele ruimten, Perceel onder Berlijnplein 100 Pathé Utrecht Leidsche Rijn,  HZ_WABO-23-10880</meta:user-defined>
    <meta:user-defined meta:name="DCTERMS.W3CDTF/DCTERMS.available">2023-06-27</meta:user-defined>
    <meta:user-defined meta:name="DCTERMS.W3CDTF/OVERHEIDop.jaargang">2023</meta:user-defined>
    <meta:user-defined meta:name="OVERHEIDop.publicationIssue">280210</meta:user-defined>
    <meta:user-defined meta:name="OVERHEIDop.GmbID/DC.identifier">gmb-2023-280210</meta:user-defined>
    <meta:user-defined meta:name="OVERHEIDop.versieInformatie"/>
  </office:meta>
</office:document-meta>
</file>