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tuinpoort, Groenedijk 56 te Utrecht,  HZ_WABO-23-1506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roenedijk 56 te Utrecht</text:p>
            <text:p text:style-name="common-al">HZ_WABO-23-15066</text:p>
            <text:p text:style-name="common-al">Toelichting: het bouwen van een tuinpoort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79837</text:span><text:line-break/><text:date style:data-style-name="dag" text:fixed="true" text:date-value="2023-06-27"/><text:line-break/><text:date style:data-style-name="jaar" text:fixed="true" text:date-value="2023-06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9837</text:span><text:date style:data-style-name="nicedate" text:fixed="true" text:date-value="2023-06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9837</text:span><text:date style:data-style-name="nicedate" text:fixed="true" text:date-value="2023-06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tuinpoort, Groenedijk 56 te Utrecht,  HZ_WABO-23-15066</meta:user-defined>
    <meta:user-defined meta:name="DCTERMS.W3CDTF/DCTERMS.available">2023-06-27</meta:user-defined>
    <meta:user-defined meta:name="DCTERMS.W3CDTF/OVERHEIDop.jaargang">2023</meta:user-defined>
    <meta:user-defined meta:name="OVERHEIDop.publicationIssue">279837</meta:user-defined>
    <meta:user-defined meta:name="OVERHEIDop.GmbID/DC.identifier">gmb-2023-279837</meta:user-defined>
    <meta:user-defined meta:name="OVERHEIDop.versieInformatie"/>
  </office:meta>
</office:document-meta>
</file>